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Microsoft JhengHei" svg:font-family="'Microsoft JhengHei'"/>
    <style:font-face style:name="細明體" svg:font-family="細明體" style:font-family-generic="modern"/>
    <style:font-face style:name="Times New Roman" svg:font-family="'Times New Roman'" style:font-family-generic="roman"/>
    <style:font-face style:name="DFKai-SB" svg:font-family="DFKai-SB" style:font-family-generic="script"/>
    <style:font-face style:name="標楷體" svg:font-family="標楷體" style:font-family-generic="script"/>
    <style:font-face style:name="Arial" svg:font-family="Arial" style:font-family-generic="swiss"/>
    <style:font-face style:name="Segoe UI Symbol" svg:font-family="'Segoe UI Symbol'" style:font-family-generic="swiss"/>
    <style:font-face style:name="微軟正黑體1" svg:font-family="微軟正黑體" style:font-family-generic="swiss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9" style:family="table-column">
      <style:table-column-properties fo:break-before="auto" style:column-width="0.836cm"/>
    </style:style>
    <style:style style:name="co10" style:family="table-column">
      <style:table-column-properties fo:break-before="auto" style:column-width="0.817cm"/>
    </style:style>
    <style:style style:name="co11" style:family="table-column">
      <style:table-column-properties fo:break-before="auto" style:column-width="0.633cm"/>
    </style:style>
    <style:style style:name="co12" style:family="table-column">
      <style:table-column-properties fo:break-before="auto" style:column-width="2.819cm"/>
    </style:style>
    <style:style style:name="co4" style:family="table-column">
      <style:table-column-properties fo:break-before="auto" style:column-width="0.981cm"/>
    </style:style>
    <style:style style:name="co1" style:family="table-column">
      <style:table-column-properties fo:break-before="auto" style:column-width="0.938cm"/>
    </style:style>
    <style:style style:name="co7" style:family="table-column">
      <style:table-column-properties fo:break-before="auto" style:column-width="1.531cm"/>
    </style:style>
    <style:style style:name="co8" style:family="table-column">
      <style:table-column-properties fo:break-before="auto" style:column-width="2.551cm"/>
    </style:style>
    <style:style style:name="co13" style:family="table-column">
      <style:table-column-properties fo:break-before="auto" style:column-width="1.776cm"/>
    </style:style>
    <style:style style:name="co14" style:family="table-column">
      <style:table-column-properties fo:break-before="auto" style:column-width="5.655cm"/>
    </style:style>
    <style:style style:name="co15" style:family="table-column">
      <style:table-column-properties fo:break-before="auto" style:column-width="1.755cm"/>
    </style:style>
    <style:style style:name="co16" style:family="table-column">
      <style:table-column-properties fo:break-before="auto" style:column-width="5.757cm"/>
    </style:style>
    <style:style style:name="ro1" style:family="table-row">
      <style:table-row-properties style:row-height="0.582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12" style:family="table-row">
      <style:table-row-properties style:row-height="1.535cm" fo:break-before="auto" style:use-optimal-row-height="false"/>
    </style:style>
    <style:style style:name="ro7" style:family="table-row">
      <style:table-row-properties style:row-height="0.344cm" fo:break-before="auto" style:use-optimal-row-height="false"/>
    </style:style>
    <style:style style:name="ro11" style:family="table-row">
      <style:table-row-properties style:row-height="0.556cm" fo:break-before="auto" style:use-optimal-row-height="true"/>
    </style:style>
    <style:style style:name="ro6" style:family="table-row">
      <style:table-row-properties style:row-height="1.773cm" fo:break-before="auto" style:use-optimal-row-height="false"/>
    </style:style>
    <style:style style:name="ro8" style:family="table-row">
      <style:table-row-properties style:row-height="0.762cm" fo:break-before="auto" style:use-optimal-row-height="false"/>
    </style:style>
    <style:style style:name="ro9" style:family="table-row">
      <style:table-row-properties style:row-height="0.661cm" fo:break-before="auto" style:use-optimal-row-height="false"/>
    </style:style>
    <style:style style:name="ro10" style:family="table-row">
      <style:table-row-properties style:row-height="0.714cm" fo:break-before="auto" style:use-optimal-row-height="false"/>
    </style:style>
    <style:style style:name="ro13" style:family="table-row">
      <style:table-row-properties style:row-height="1.799cm" fo:break-before="auto" style:use-optimal-row-height="false"/>
    </style:style>
    <style:style style:name="ro14" style:family="table-row">
      <style:table-row-properties style:row-height="0.635cm" fo:break-before="auto" style:use-optimal-row-height="false"/>
    </style:style>
    <style:style style:name="ro15" style:family="table-row">
      <style:table-row-properties style:row-height="0.688cm" fo:break-before="auto" style:use-optimal-row-height="false"/>
    </style:style>
    <style:style style:name="ta2" style:family="table" style:master-page-name="PageStyle_5f_簽核流程_20__28_待訂_29_">
      <style:table-properties table:display="false" style:writing-mode="lr-tb"/>
    </style:style>
    <style:style style:name="ta3" style:family="table" style:master-page-name="PageStyle_5f_簽核流程">
      <style:table-properties table:display="true" style:writing-mode="lr-tb"/>
    </style:style>
    <style:style style:name="ce3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1" fo:font-size="12pt" fo:font-style="normal" fo:text-shadow="none" style:text-underline-style="none" fo:font-weight="normal" style:font-name-asian="微軟正黑體1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fo:background-color="#3f3f3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微軟正黑體1" fo:font-size="10pt" fo:font-style="normal" fo:text-shadow="none" style:text-underline-style="none" fo:font-weight="bold" style:font-name-asian="微軟正黑體1" style:font-size-asian="10pt" style:font-style-asian="normal" style:font-weight-asian="bold" style:font-size-complex="10pt" style:font-style-complex="normal" style:font-weight-complex="bold"/>
    </style:style>
    <style:style style:name="ce3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1" fo:font-size="10pt" fo:font-style="normal" fo:text-shadow="none" style:text-underline-style="none" fo:font-weight="normal" style:font-name-asian="微軟正黑體1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1" fo:font-size="10pt" fo:font-style="normal" fo:text-shadow="none" style:text-underline-style="none" fo:font-weight="normal" style:font-name-asian="微軟正黑體1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ackground-color="#3f3f3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Microsoft JhengHei" fo:font-size="11pt" fo:font-style="normal" fo:text-shadow="none" style:text-underline-style="none" fo:font-weight="bold" style:font-name-asian="Microsoft JhengHei" style:font-size-asian="11pt" style:font-style-asian="normal" style:font-weight-asian="bold" style:font-size-complex="11pt" style:font-style-complex="normal" style:font-weight-complex="bold"/>
    </style:style>
    <style:style style:name="ce3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細明體" fo:font-size="8pt" fo:font-style="normal" fo:text-shadow="none" style:text-underline-style="none" fo:font-weight="normal" style:font-name-asian="細明體" style:font-size-asian="8pt" style:font-style-asian="normal" style:font-weight-asian="normal" style:font-size-complex="8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細明體" fo:font-size="7pt" fo:font-style="normal" fo:text-shadow="none" style:text-underline-style="none" fo:font-weight="bold" style:font-name-asian="細明體" style:font-size-asian="7pt" style:font-style-asian="normal" style:font-weight-asian="bold" style:font-size-complex="7pt" style:font-style-complex="normal" style:font-weight-complex="bold"/>
    </style:style>
    <style:style style:name="ce3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細明體" fo:font-size="8pt" fo:font-style="normal" fo:text-shadow="none" style:text-underline-style="none" fo:font-weight="normal" style:font-name-asian="細明體" style:font-size-asian="8pt" style:font-style-asian="normal" style:font-weight-asian="normal" style:font-size-complex="8pt" style:font-style-complex="normal" style:font-weight-complex="normal"/>
    </style:style>
    <style:style style:name="ce5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細明體" fo:font-size="8pt" fo:font-style="normal" fo:text-shadow="none" style:text-underline-style="none" fo:font-weight="normal" style:font-name-asian="細明體" style:font-size-asian="8pt" style:font-style-asian="normal" style:font-weight-asian="normal" style:font-size-complex="8pt" style:font-style-complex="normal" style:font-weight-complex="normal"/>
    </style:style>
    <style:style style:name="ce52" style:family="table-cell" style:parent-style-name="Default">
      <style:table-cell-properties fo:background-color="#f2f2f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細明體" fo:font-size="8pt" fo:font-style="normal" fo:text-shadow="none" style:text-underline-style="none" fo:font-weight="bold" style:font-name-asian="細明體" style:font-size-asian="8pt" style:font-style-asian="normal" style:font-weight-asian="bold" style:font-size-complex="8pt" style:font-style-complex="normal" style:font-weight-complex="bold"/>
    </style:style>
    <style:style style:name="ce5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細明體" fo:font-size="7pt" fo:font-style="normal" fo:text-shadow="none" style:text-underline-style="none" fo:font-weight="bold" style:font-name-asian="細明體" style:font-size-asian="7pt" style:font-style-asian="normal" style:font-weight-asian="bold" style:font-size-complex="7pt" style:font-style-complex="normal" style:font-weight-complex="bold"/>
    </style:style>
    <style:style style:name="ce5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FKai-SB" fo:font-size="12pt" fo:font-style="normal" fo:text-shadow="none" style:text-underline-style="none" fo:font-weight="normal" style:font-name-asian="DFKai-SB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fo:background-color="#3f3f3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標楷體" fo:font-size="11pt" fo:font-style="normal" fo:text-shadow="none" style:text-underline-style="none" fo:font-weight="bold" style:font-name-asian="標楷體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FKai-SB" fo:font-size="10pt" fo:font-style="normal" fo:text-shadow="none" style:text-underline-style="none" fo:font-weight="normal" style:font-name-asian="DFKai-SB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FKai-SB" fo:font-size="10pt" fo:font-style="normal" fo:text-shadow="none" style:text-underline-style="none" fo:font-weight="normal" style:font-name-asian="DFKai-SB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FKai-SB" fo:font-size="12pt" fo:font-style="normal" fo:text-shadow="none" style:text-underline-style="none" fo:font-weight="normal" style:font-name-asian="DFKai-SB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fo:background-color="#3f3f3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DFKai-SB" fo:font-size="11pt" fo:font-style="normal" fo:text-shadow="none" style:text-underline-style="none" fo:font-weight="bold" style:font-name-asian="DFKai-SB" style:font-size-asian="11pt" style:font-style-asian="normal" style:font-weight-asian="bold" style:font-size-complex="11pt" style:font-style-complex="normal" style:font-weight-complex="bold"/>
    </style:style>
    <style:style style:name="ce2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FKai-SB" fo:font-size="9pt" fo:font-style="normal" fo:text-shadow="none" style:text-underline-style="none" fo:font-weight="normal" style:font-name-asian="DFKai-SB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FKai-SB" fo:font-size="6pt" fo:font-style="normal" fo:text-shadow="none" style:text-underline-style="none" fo:font-weight="bold" style:font-name-asian="DFKai-SB" style:font-size-asian="6pt" style:font-style-asian="normal" style:font-weight-asian="bold" style:font-size-complex="6pt" style:font-style-complex="normal" style:font-weight-complex="bold"/>
    </style:style>
    <style:style style:name="ce2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FKai-SB" fo:font-size="8pt" fo:font-style="normal" fo:text-shadow="none" style:text-underline-style="none" fo:font-weight="normal" style:font-name-asian="DFKai-SB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FKai-SB" fo:font-size="8pt" fo:font-style="normal" fo:text-shadow="none" style:text-underline-style="none" fo:font-weight="bold" style:font-name-asian="DFKai-SB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egoe UI Symbo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FKai-SB" fo:font-size="8pt" fo:font-style="normal" fo:text-shadow="none" style:text-underline-style="none" fo:font-weight="normal" style:font-name-asian="DFKai-SB" style:font-size-asian="8pt" style:font-style-asian="normal" style:font-weight-asian="normal" style:font-size-complex="8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1" fo:font-size="12pt" fo:font-style="normal" fo:text-shadow="none" style:text-underline-style="none" fo:font-weight="normal" style:font-name-asian="微軟正黑體1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fo:background-color="#3f3f3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微軟正黑體1" fo:font-size="10pt" fo:font-style="normal" fo:text-shadow="none" style:text-underline-style="none" fo:font-weight="bold" style:font-name-asian="微軟正黑體1" style:font-size-asian="10pt" style:font-style-asian="normal" style:font-weight-asian="bold" style:font-size-complex="10pt" style:font-style-complex="normal" style:font-weight-complex="bold"/>
    </style:style>
    <style:style style:name="ce4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1" fo:font-size="10pt" fo:font-style="normal" fo:text-shadow="none" style:text-underline-style="none" fo:font-weight="normal" style:font-name-asian="微軟正黑體1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1" fo:font-size="10pt" fo:font-style="normal" fo:text-shadow="none" style:text-underline-style="none" fo:font-weight="normal" style:font-name-asian="微軟正黑體1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fo:background-color="#3f3f3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Microsoft JhengHei" fo:font-size="11pt" fo:font-style="normal" fo:text-shadow="none" style:text-underline-style="none" fo:font-weight="bold" style:font-name-asian="Microsoft JhengHei" style:font-size-asian="11pt" style:font-style-asian="normal" style:font-weight-asian="bold" style:font-size-complex="11pt" style:font-style-complex="normal" style:font-weight-complex="bold"/>
    </style:style>
    <style:style style:name="ce4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細明體" fo:font-size="8pt" fo:font-style="normal" fo:text-shadow="none" style:text-underline-style="none" fo:font-weight="normal" style:font-name-asian="細明體" style:font-size-asian="8pt" style:font-style-asian="normal" style:font-weight-asian="normal" style:font-size-complex="8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細明體" fo:font-size="7pt" fo:font-style="normal" fo:text-shadow="none" style:text-underline-style="none" fo:font-weight="bold" style:font-name-asian="細明體" style:font-size-asian="7pt" style:font-style-asian="normal" style:font-weight-asian="bold" style:font-size-complex="7pt" style:font-style-complex="normal" style:font-weight-complex="bold"/>
    </style:style>
    <style:style style:name="ce4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細明體" fo:font-size="8pt" fo:font-style="normal" fo:text-shadow="none" style:text-underline-style="none" fo:font-weight="normal" style:font-name-asian="細明體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細明體" fo:font-size="8pt" fo:font-style="normal" fo:text-shadow="none" style:text-underline-style="none" fo:font-weight="normal" style:font-name-asian="細明體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Default">
      <style:table-cell-properties fo:background-color="#f2f2f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細明體" fo:font-size="8pt" fo:font-style="normal" fo:text-shadow="none" style:text-underline-style="none" fo:font-weight="bold" style:font-name-asian="細明體" style:font-size-asian="8pt" style:font-style-asian="normal" style:font-weight-asian="bold" style:font-size-complex="8pt" style:font-style-complex="normal" style:font-weight-complex="bold"/>
    </style:style>
    <style:style style:name="ce4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細明體" fo:font-size="7pt" fo:font-style="normal" fo:text-shadow="none" style:text-underline-style="none" fo:font-weight="bold" style:font-name-asian="細明體" style:font-size-asian="7pt" style:font-style-asian="normal" style:font-weight-asian="bold" style:font-size-complex="7pt" style:font-style-complex="normal" style:font-weight-complex="bold"/>
    </style:style>
    <style:style style:name="ce5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T36" style:family="text">
      <style:text-properties fo:color="#000000" loext:opacity="10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7" style:family="text">
      <style:text-properties fo:color="#000000" loext:opacity="100%" style:text-outline="false" style:text-line-through-style="none" style:text-line-through-type="none" style:text-position="0% 100%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T38" style:family="text">
      <style:text-properties fo:color="#000000" loext:opacity="10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71" style:family="text">
      <style:text-properties fo:color="#000000" loext:opacity="100%" style:text-outline="false" style:text-line-through-style="none" style:text-line-through-type="none" style:text-position="0% 100%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T65" style:family="text">
      <style:text-properties fo:color="#000000" loext:opacity="100%" style:text-outline="false" style:text-line-through-style="none" style:text-line-through-type="none" style:text-position="0% 100%" style:font-name="細明體" fo:font-size="8pt" fo:font-style="normal" fo:text-shadow="none" style:text-underline-style="none" fo:font-weight="normal" style:font-name-asian="細明體" style:font-size-asian="8pt" style:font-style-asian="normal" style:font-weight-asian="normal" style:font-size-complex="8pt" style:font-style-complex="normal" style:font-weight-complex="normal"/>
    </style:style>
    <style:style style:name="T72" style:family="text">
      <style:text-properties fo:color="#000000" loext:opacity="100%" style:text-outline="false" style:text-line-through-style="none" style:text-line-through-type="none" style:text-position="0% 100%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T66" style:family="text">
      <style:text-properties fo:color="#000000" loext:opacity="100%" style:text-outline="false" style:text-line-through-style="none" style:text-line-through-type="none" style:text-position="0% 100%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T39" style:family="text">
      <style:text-properties fo:color="#000000" loext:opacity="100%" style:text-outline="false" style:text-line-through-style="none" style:text-line-through-type="none" style:text-position="0% 100%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T40" style:family="text">
      <style:text-properties fo:color="#000000" loext:opacity="100%" style:text-outline="false" style:text-line-through-style="none" style:text-line-through-type="none" style:text-position="0% 100%" style:font-name="細明體" fo:font-size="8pt" fo:font-style="normal" fo:text-shadow="none" style:text-underline-style="solid" style:text-underline-width="auto" style:text-underline-color="font-color" fo:font-weight="normal" style:font-name-asian="細明體" style:font-size-asian="8pt" style:font-style-asian="normal" style:font-weight-asian="normal" style:font-size-complex="8pt" style:font-style-complex="normal" style:font-weight-complex="normal"/>
    </style:style>
    <style:style style:name="T41" style:family="text">
      <style:text-properties fo:color="#000000" loext:opacity="100%" style:text-outline="false" style:text-line-through-style="none" style:text-line-through-type="none" style:text-position="0% 100%" style:font-name="細明體" fo:font-size="6pt" fo:font-style="normal" fo:text-shadow="none" style:text-underline-style="none" fo:font-weight="normal" style:font-name-asian="細明體" style:font-size-asian="6pt" style:font-style-asian="normal" style:font-weight-asian="normal" style:font-size-complex="6pt" style:font-style-complex="normal" style:font-weight-complex="normal"/>
    </style:style>
    <style:style style:name="T42" style:family="text">
      <style:text-properties fo:color="#000000" loext:opacity="100%" style:text-outline="false" style:text-line-through-style="none" style:text-line-through-type="none" style:text-position="0% 100%" style:font-name="微軟正黑體" fo:font-size="6pt" fo:font-style="normal" fo:text-shadow="none" style:text-underline-style="none" fo:font-weight="normal" style:font-name-asian="微軟正黑體" style:font-size-asian="6pt" style:font-style-asian="normal" style:font-weight-asian="normal" style:font-size-complex="6pt" style:font-style-complex="normal" style:font-weight-complex="normal"/>
    </style:style>
    <style:style style:name="T43" style:family="text">
      <style:text-properties fo:color="#000000" loext:opacity="100%" style:text-outline="false" style:text-line-through-style="none" style:text-line-through-type="none" style:text-position="0% 100%" style:font-name="細明體" fo:font-size="6pt" fo:font-style="normal" fo:text-shadow="none" style:text-underline-style="none" fo:font-weight="normal" style:font-name-asian="細明體" style:font-size-asian="6pt" style:font-style-asian="normal" style:font-weight-asian="normal" style:font-size-complex="6pt" style:font-style-complex="normal" style:font-weight-complex="normal"/>
    </style:style>
    <style:style style:name="T64" style:family="text">
      <style:text-properties fo:color="#000000" loext:opacity="100%" style:text-outline="false" style:text-line-through-style="none" style:text-line-through-type="none" style:text-position="0% 100%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T67" style:family="text">
      <style:text-properties fo:color="#000000" loext:opacity="100%" style:text-outline="false" style:text-line-through-style="none" style:text-line-through-type="none" style:text-position="0% 100%" style:font-name="細明體" fo:font-size="7pt" fo:font-style="normal" fo:text-shadow="none" style:text-underline-style="none" fo:font-weight="normal" style:font-name-asian="細明體" style:font-size-asian="7pt" style:font-style-asian="normal" style:font-weight-asian="normal" style:font-size-complex="7pt" style:font-style-complex="normal" style:font-weight-complex="normal"/>
    </style:style>
    <style:style style:name="T68" style:family="text">
      <style:text-properties fo:color="#000000" loext:opacity="100%" style:text-outline="false" style:text-line-through-style="none" style:text-line-through-type="none" style:text-position="0% 100%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T69" style:family="text">
      <style:text-properties fo:color="#000000" loext:opacity="100%" style:text-outline="false" style:text-line-through-style="none" style:text-line-through-type="none" style:text-position="0% 100%" style:font-name="細明體" fo:font-size="7pt" fo:font-style="normal" fo:text-shadow="none" style:text-underline-style="none" fo:font-weight="normal" style:font-name-asian="細明體" style:font-size-asian="7pt" style:font-style-asian="normal" style:font-weight-asian="normal" style:font-size-complex="7pt" style:font-style-complex="normal" style:font-weight-complex="normal"/>
    </style:style>
    <style:style style:name="T70" style:family="text">
      <style:text-properties fo:color="#000000" loext:opacity="100%" style:text-outline="false" style:text-line-through-style="none" style:text-line-through-type="none" style:text-position="0% 100%" style:font-name="微軟正黑體" fo:font-size="7pt" fo:font-style="normal" fo:text-shadow="none" style:text-underline-style="none" fo:font-weight="normal" style:font-name-asian="微軟正黑體" style:font-size-asian="7pt" style:font-style-asian="normal" style:font-weight-asian="normal" style:font-size-complex="7pt" style:font-style-complex="normal" style:font-weight-complex="normal"/>
    </style:style>
    <style:style style:name="T73" style:family="text">
      <style:text-properties fo:color="#000000" loext:opacity="100%" style:text-outline="false" style:text-line-through-style="none" style:text-line-through-type="none" style:text-position="0% 100%" style:font-name="微軟正黑體" fo:font-size="7pt" fo:font-style="normal" fo:text-shadow="none" style:text-underline-style="none" fo:font-weight="bold" style:font-name-asian="微軟正黑體" style:font-size-asian="7pt" style:font-style-asian="normal" style:font-weight-asian="bold" style:font-size-complex="7pt" style:font-style-complex="normal" style:font-weight-complex="bold"/>
    </style:style>
    <style:style style:name="T74" style:family="text">
      <style:text-properties fo:color="#000000" loext:opacity="100%" style:text-outline="false" style:text-line-through-style="none" style:text-line-through-type="none" style:text-position="0% 100%" style:font-name="細明體" fo:font-size="7pt" fo:font-style="normal" fo:text-shadow="none" style:text-underline-style="none" fo:font-weight="bold" style:font-name-asian="細明體" style:font-size-asian="7pt" style:font-style-asian="normal" style:font-weight-asian="bold" style:font-size-complex="7pt" style:font-style-complex="normal" style:font-weight-complex="bold"/>
    </style:style>
    <style:style style:name="T75" style:family="text">
      <style:text-properties fo:color="#000000" loext:opacity="100%" style:text-outline="false" style:text-line-through-style="none" style:text-line-through-type="none" style:text-position="0% 100%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T21" style:family="text">
      <style:text-properties fo:color="#000000" style:font-name="DFKai-SB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DFKai-SB" style:font-name-complex="Lucida Sans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DFKai-SB" style:font-name-complex="Lucida Sans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imes New Roman"/>
    </style:style>
    <style:style style:name="T2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DFKai-SB" style:font-name-complex="Lucida Sans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DFKai-SB"/>
    </style:style>
    <style:style style:name="T24" style:family="text">
      <style:text-properties fo:color="#000000" style:font-name="DFKai-SB" fo:font-size="6pt" fo:font-weight="normal" style:text-underline-style="none" style:text-underline-color="font-color" style:text-line-through-type="none" fo:font-style="normal" style:text-outline="false" fo:text-shadow="none" style:text-position="0% 100%" style:font-name-asian="DFKai-SB" style:font-size-asian="6pt" style:font-size-complex="6pt" style:font-weight-asian="normal" style:font-weight-complex="normal" style:font-style-asian="normal" style:font-style-complex="normal"/>
    </style:style>
    <style:style style:name="T25" style:family="text">
      <style:text-properties fo:color="#000000" style:font-name="DFKai-SB" fo:font-size="6pt" fo:font-weight="bold" style:text-underline-style="none" style:text-underline-color="font-color" style:text-line-through-type="none" fo:font-style="normal" style:text-outline="false" fo:text-shadow="none" style:text-position="0% 100%" style:font-name-asian="DFKai-SB" style:font-size-asian="6pt" style:font-size-complex="6pt" style:font-weight-asian="bold" style:font-weight-complex="bold" style:font-style-asian="normal" style:font-style-complex="normal"/>
    </style:style>
    <style:style style:name="T26" style:family="text">
      <style:text-properties fo:color="#000000" fo:font-size="6pt" fo:font-weight="normal" style:text-underline-style="none" style:text-underline-color="font-color" style:text-line-through-type="none" fo:font-style="normal" style:text-outline="false" fo:text-shadow="none" style:text-position="0% 100%" style:font-size-asian="6pt" style:font-size-complex="6pt" style:font-weight-asian="normal" style:font-weight-complex="normal" style:font-style-asian="normal" style:font-style-complex="normal" style:font-name="Segoe UI Symbol"/>
    </style:style>
    <style:style style:name="T27" style:family="text">
      <style:text-properties fo:color="#000000" fo:font-size="6pt" fo:font-weight="normal" style:text-underline-style="none" style:text-underline-color="font-color" style:text-line-through-type="none" fo:font-style="normal" style:text-outline="false" fo:text-shadow="none" style:text-position="0% 100%" style:font-size-asian="6pt" style:font-size-complex="6pt" style:font-weight-asian="normal" style:font-weight-complex="normal" style:font-style-asian="normal" style:font-style-complex="normal" style:font-name="DFKai-SB" style:font-name-asian="DFKai-SB"/>
    </style:style>
    <style:style style:name="T28" style:family="text">
      <style:text-properties fo:color="#000000" style:font-name="Segoe UI Symbol" fo:font-size="6pt" fo:font-weight="normal" style:text-underline-style="none" style:text-underline-color="font-color" style:text-line-through-type="none" fo:font-style="normal" style:text-outline="false" fo:text-shadow="none" style:text-position="0% 100%" style:font-size-asian="6pt" style:font-size-complex="6pt" style:font-weight-asian="normal" style:font-weight-complex="normal" style:font-style-asian="normal" style:font-style-complex="normal"/>
    </style:style>
    <style:style style:name="T29" style:family="text">
      <style:text-properties fo:color="#000000" style:font-name="DFKai-SB" fo:font-size="6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en" fo:country="US" style:language-asian="zh" style:country-asian="TW" style:language-complex="hi" style:country-complex="IN" style:font-name-asian="DFKai-SB" style:font-name-complex="Lucida Sans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0" style:family="text">
      <style:text-properties fo:color="#000000" style:font-name="Segoe UI Symbol" fo:font-size="6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en" fo:country="US" style:language-asian="zh" style:country-asian="TW" style:language-complex="hi" style:country-complex="IN" style:font-name-complex="Lucida Sans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1" style:family="text">
      <style:text-properties fo:color="#000000" fo:font-size="6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en" fo:country="US" style:language-asian="zh" style:country-asian="TW" style:language-complex="hi" style:country-complex="IN" style:font-name-complex="Lucida Sans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DFKai-SB" style:font-name-asian="DFKai-SB"/>
    </style:style>
    <style:style style:name="T32" style:family="text">
      <style:text-properties fo:color="#000000" style:font-name="DFKai-SB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DFKai-SB" style:font-name-complex="Lucida Sans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3" style:family="text">
      <style:text-properties fo:color="#000000" style:font-name="Segoe UI Symbol" fo:font-size="6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en" fo:country="US" style:language-asian="zh" style:country-asian="TW" style:language-complex="hi" style:country-complex="IN" style:font-name-asian="微軟正黑體" style:font-name-complex="Lucida Sans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4" style:family="text">
      <style:text-properties fo:color="#000000" fo:font-size="6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en" fo:country="US" style:language-asian="zh" style:country-asian="TW" style:language-complex="hi" style:country-complex="IN" style:font-name-complex="Lucida Sans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Segoe UI Symbol" style:font-name-asian="微軟正黑體"/>
    </style:style>
    <style:style style:name="T35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4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微軟正黑體" style:font-name-asian="微軟正黑體"/>
    </style:style>
    <style:style style:name="T45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46" style:family="text">
      <style:text-properties fo:color="#000000" style:font-name="Arial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8pt" style:font-size-complex="8pt" style:font-weight-asian="normal" style:font-weight-complex="normal" style:font-style-asian="normal" style:font-style-complex="normal"/>
    </style:style>
    <style:style style:name="T47" style:family="text">
      <style:text-properties fo:color="#000000" fo:font-size="8pt" fo:font-weight="normal" style:text-line-through-type="none" fo:font-style="normal" style:text-outline="false" fo:text-shadow="none" style:text-position="0% 100%" style:font-size-asian="8pt" style:font-size-complex="8pt" style:font-weight-asian="normal" style:font-weight-complex="normal" style:font-style-asian="normal" style:font-style-complex="normal" style:font-name="細明體" style:text-underline-style="solid" style:text-underline-width="auto" style:text-underline-color="font-color" style:font-name-asian="細明體"/>
    </style:style>
    <style:style style:name="T48" style:family="text">
      <style:text-properties fo:color="#000000" style:font-name="細明體" fo:font-size="6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6pt" style:font-size-complex="6pt" style:font-weight-asian="normal" style:font-weight-complex="normal" style:font-style-asian="normal" style:font-style-complex="normal"/>
    </style:style>
    <style:style style:name="T49" style:family="text">
      <style:text-properties fo:color="#000000" fo:font-size="6pt" fo:font-weight="normal" style:text-underline-style="none" style:text-underline-color="font-color" style:text-line-through-type="none" fo:font-style="normal" style:text-outline="false" fo:text-shadow="none" style:text-position="0% 100%" style:font-size-asian="6pt" style:font-size-complex="6pt" style:font-weight-asian="normal" style:font-weight-complex="normal" style:font-style-asian="normal" style:font-style-complex="normal" style:font-name="微軟正黑體" style:font-name-asian="微軟正黑體"/>
    </style:style>
    <style:style style:name="T50" style:family="text">
      <style:text-properties fo:color="#000000" fo:font-size="6pt" fo:font-weight="normal" style:text-underline-style="none" style:text-underline-color="font-color" style:text-line-through-type="none" fo:font-style="normal" style:text-outline="false" fo:text-shadow="none" style:text-position="0% 100%" style:font-size-asian="6pt" style:font-size-complex="6pt" style:font-weight-asian="normal" style:font-weight-complex="normal" style:font-style-asian="normal" style:font-style-complex="normal" style:font-name="細明體" style:font-name-asian="細明體"/>
    </style:style>
    <style:style style:name="T51" style:family="text">
      <style:text-properties fo:color="#000000" fo:font-size="6pt" fo:font-weight="normal" style:text-underline-style="none" style:text-underline-color="font-color" style:text-line-through-type="none" fo:font-style="normal" style:text-outline="false" fo:text-shadow="none" style:text-position="0% 100%" style:font-size-asian="6pt" style:font-size-complex="6pt" style:font-weight-asian="normal" style:font-weight-complex="normal" style:font-style-asian="normal" style:font-style-complex="normal" style:font-name="Arial" style:font-name-complex="Arial"/>
    </style:style>
    <style:style style:name="T52" style:family="text">
      <style:text-properties fo:color="#000000" fo:font-size="8pt" fo:font-weight="normal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normal" style:font-weight-complex="normal" style:font-style-asian="normal" style:font-style-complex="normal" style:font-name="細明體" style:font-name-asian="細明體"/>
    </style:style>
    <style:style style:name="T53" style:family="text">
      <style:text-properties fo:color="#000000" fo:font-size="8pt" fo:font-weight="normal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normal" style:font-weight-complex="normal" style:font-style-asian="normal" style:font-style-complex="normal" style:font-name="Arial" style:font-name-complex="Arial"/>
    </style:style>
    <style:style style:name="T54" style:family="text">
      <style:text-properties fo:color="#000000" style:font-name="細明體" fo:font-size="7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7pt" style:font-size-complex="7pt" style:font-weight-asian="normal" style:font-weight-complex="normal" style:font-style-asian="normal" style:font-style-complex="normal"/>
    </style:style>
    <style:style style:name="T55" style:family="text">
      <style:text-properties fo:color="#000000" fo:font-size="7pt" fo:font-weight="normal" style:text-underline-style="none" style:text-underline-color="font-color" style:text-line-through-type="none" fo:font-style="normal" style:text-outline="false" fo:text-shadow="none" style:text-position="0% 100%" style:font-size-asian="7pt" style:font-size-complex="7pt" style:font-weight-asian="normal" style:font-weight-complex="normal" style:font-style-asian="normal" style:font-style-complex="normal" style:font-name="Arial" style:font-name-complex="Arial"/>
    </style:style>
    <style:style style:name="T56" style:family="text">
      <style:text-properties fo:color="#000000" fo:font-size="7pt" fo:font-weight="normal" style:text-underline-style="none" style:text-underline-color="font-color" style:text-line-through-type="none" fo:font-style="normal" style:text-outline="false" fo:text-shadow="none" style:text-position="0% 100%" style:font-size-asian="7pt" style:font-size-complex="7pt" style:font-weight-asian="normal" style:font-weight-complex="normal" style:font-style-asian="normal" style:font-style-complex="normal" style:font-name="細明體" style:font-name-asian="細明體"/>
    </style:style>
    <style:style style:name="T57" style:family="text">
      <style:text-properties fo:color="#000000" fo:font-size="7pt" fo:font-weight="normal" style:text-underline-style="none" style:text-underline-color="font-color" style:text-line-through-type="none" fo:font-style="normal" style:text-outline="false" fo:text-shadow="none" style:text-position="0% 100%" style:font-size-asian="7pt" style:font-size-complex="7pt" style:font-weight-asian="normal" style:font-weight-complex="normal" style:font-style-asian="normal" style:font-style-complex="normal" style:font-name="微軟正黑體" style:font-name-asian="微軟正黑體"/>
    </style:style>
    <style:style style:name="T58" style:family="text">
      <style:text-properties fo:color="#000000" style:font-name="微軟正黑體" fo:font-size="8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8pt" style:font-size-complex="8pt" style:font-weight-asian="normal" style:font-weight-complex="normal" style:font-style-asian="normal" style:font-style-complex="normal"/>
    </style:style>
    <style:style style:name="T59" style:family="text">
      <style:text-properties fo:color="#000000" fo:font-size="8pt" fo:font-weight="normal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normal" style:font-weight-complex="normal" style:font-style-asian="normal" style:font-style-complex="normal" style:font-name="微軟正黑體" style:font-name-asian="微軟正黑體"/>
    </style:style>
    <style:style style:name="T60" style:family="text">
      <style:text-properties fo:color="#000000" style:font-name="微軟正黑體" fo:font-size="7pt" fo:font-weight="bold" style:text-underline-style="none" style:text-underline-color="font-color" style:text-line-through-type="none" fo:font-style="normal" style:text-outline="false" fo:text-shadow="none" style:text-position="0% 100%" style:font-name-asian="微軟正黑體" style:font-size-asian="7pt" style:font-size-complex="7pt" style:font-weight-asian="bold" style:font-weight-complex="bold" style:font-style-asian="normal" style:font-style-complex="normal"/>
    </style:style>
    <style:style style:name="T61" style:family="text">
      <style:text-properties fo:color="#000000" fo:font-size="7pt" fo:font-weight="bold" style:text-underline-style="none" style:text-underline-color="font-color" style:text-line-through-type="none" fo:font-style="normal" style:text-outline="false" fo:text-shadow="none" style:text-position="0% 100%" style:font-size-asian="7pt" style:font-size-complex="7pt" style:font-weight-asian="bold" style:font-weight-complex="bold" style:font-style-asian="normal" style:font-style-complex="normal" style:font-name="細明體" style:font-name-asian="細明體"/>
    </style:style>
    <style:style style:name="T62" style:family="text">
      <style:text-properties fo:color="#000000" fo:font-size="7pt" fo:font-weight="bold" style:text-underline-style="none" style:text-underline-color="font-color" style:text-line-through-type="none" fo:font-style="normal" style:text-outline="false" fo:text-shadow="none" style:text-position="0% 100%" style:font-size-asian="7pt" style:font-size-complex="7pt" style:font-weight-asian="bold" style:font-weight-complex="bold" style:font-style-asian="normal" style:font-style-complex="normal" style:font-name="Arial" style:font-name-complex="Ari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簽核流程" table:style-name="ta3">
        <office:forms form:automatic-focus="false" form:apply-design-mode="false"/>
        <table:table-column table:style-name="co1" table:number-columns-repeated="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4" table:default-cell-style-name="Default"/>
        <table:table-column table:style-name="co1" table:number-columns-repeated="2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7" table:number-columns-repeated="17" table:default-cell-style-name="Default"/>
        <table:table-column table:style-name="co8" table:number-columns-repeated="38" table:default-cell-style-name="Default"/>
        <table:table-row table:style-name="ro1">
          <table:table-cell table:style-name="ce19" office:value-type="string" calcext:value-type="string" table:number-columns-spanned="4" table:number-rows-spanned="1">
            <text:p><text:span text:style-name="T21">【</text:span><text:span text:style-name="T22">115-1</text:span><text:span text:style-name="T23">高教深耕計畫–簽核流程</text:span>】</text:p>
          </table:table-cell>
          <table:covered-table-cell table:number-columns-repeated="3" table:style-name="ce19"/>
          <table:table-cell table:style-name="ce5"/>
          <table:table-cell table:style-name="ce19" office:value-type="string" calcext:value-type="string" table:number-columns-spanned="4" table:number-rows-spanned="1">
            <text:p><text:span text:style-name="T21">【</text:span><text:span text:style-name="T22">115-1</text:span><text:span text:style-name="T23">高教深耕計畫–簽核流程</text:span>】</text:p>
          </table:table-cell>
          <table:covered-table-cell table:number-columns-repeated="3" table:style-name="ce19"/>
          <table:table-cell table:style-name="ce5" table:number-columns-repeated="17"/>
          <table:table-cell table:number-columns-repeated="38"/>
        </table:table-row>
        <table:table-row table:style-name="ro1">
          <table:table-cell table:style-name="ce2" office:value-type="string" calcext:value-type="string">
            <text:p>簽核</text:p>
          </table:table-cell>
          <table:table-cell table:style-name="ce2" office:value-type="string" calcext:value-type="string">
            <text:p>順序</text:p>
          </table:table-cell>
          <table:table-cell table:style-name="ce24" office:value-type="string" calcext:value-type="string" table:number-columns-spanned="2" table:number-rows-spanned="1">
            <text:p>簽核單位及主管</text:p>
          </table:table-cell>
          <table:covered-table-cell table:style-name="ce24"/>
          <table:table-cell table:style-name="ce5"/>
          <table:table-cell table:style-name="ce2" office:value-type="string" calcext:value-type="string">
            <text:p>簽核</text:p>
          </table:table-cell>
          <table:table-cell table:style-name="ce2" office:value-type="string" calcext:value-type="string">
            <text:p>順序</text:p>
          </table:table-cell>
          <table:table-cell table:style-name="ce24" office:value-type="string" calcext:value-type="string" table:number-columns-spanned="2" table:number-rows-spanned="1">
            <text:p>簽核單位及主管</text:p>
          </table:table-cell>
          <table:covered-table-cell table:style-name="ce24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5" office:value-type="string" calcext:value-type="string" table:number-columns-spanned="2" table:number-rows-spanned="1">
            <text:p>單位直屬一級主管</text:p>
          </table:table-cell>
          <table:covered-table-cell table:style-name="ce25"/>
          <table:table-cell table:style-name="ce5"/>
          <table:table-cell table:style-name="ce3" table:number-columns-repeated="2"/>
          <table:table-cell table:style-name="ce25" office:value-type="string" calcext:value-type="string" table:number-columns-spanned="2" table:number-rows-spanned="1">
            <text:p>單位直屬一級主管</text:p>
          </table:table-cell>
          <table:covered-table-cell table:style-name="ce25"/>
          <table:table-cell table:style-name="ce5" table:number-columns-repeated="17"/>
          <table:table-cell table:number-columns-repeated="38"/>
        </table:table-row>
        <table:table-row table:style-name="ro6">
          <table:table-cell table:style-name="ce4" table:number-columns-repeated="2"/>
          <table:table-cell table:style-name="ce26" office:value-type="string" calcext:value-type="string" table:number-columns-spanned="2" table:number-rows-spanned="1">
            <text:p>計畫管考助理<text:span text:style-name="T24">-若無對應相關計畫，請逕送總辦管考</text:span></text:p>
            <text:p><text:span text:style-name="T24">□陳柏叡(高教總辦)-管院/國際處/國際學程/民生/共課</text:span></text:p>
            <text:p><text:span text:style-name="T24">□曹芷芸(教發一中心)-(業務費：教發/人資)/人事費</text:span></text:p>
            <text:p><text:span text:style-name="T24">□梁淑美(研發處)-校務 □傅勤筑(研發處-產學)/圖資/育成</text:span></text:p>
            <text:p><text:span text:style-name="T24">□羅映淳(G棟2F職涯)-學務處主冊業務費/附錄一/附錄二</text:span></text:p>
            <text:p><text:span text:style-name="T24">□吳宗融(高教總辦)-設計/秘書一組/入服/高教/特色中心</text:span></text:p>
          </table:table-cell>
          <table:covered-table-cell table:style-name="ce26"/>
          <table:table-cell table:style-name="ce5"/>
          <table:table-cell table:style-name="ce4" table:number-columns-repeated="2"/>
          <table:table-cell table:style-name="ce26" office:value-type="string" calcext:value-type="string" table:number-columns-spanned="2" table:number-rows-spanned="1">
            <text:p>計畫管考助理<text:span text:style-name="T24">-若無對應相關計畫，請逕送總辦管考</text:span></text:p>
            <text:p><text:span text:style-name="T24">□陳柏叡(高教總辦)-管院/國際處/國際學程/民生/共課</text:span></text:p>
            <text:p><text:span text:style-name="T24">□曹芷芸(教發一中心)-(業務費：教發/人資)/人事費</text:span></text:p>
            <text:p><text:span text:style-name="T29">□梁淑美(研發處)-校務 □傅勤筑</text:span><text:span text:style-name="T24">(研發處-產學)/圖資/育成</text:span></text:p>
            <text:p><text:span text:style-name="T24">□羅映淳(G棟2F職涯)-學務處主冊業務費/附錄一/附錄二</text:span></text:p>
            <text:p><text:span text:style-name="T24">□吳宗融(高教總辦)-設計/秘書一組/入服/高教/特色中心</text:span></text:p>
          </table:table-cell>
          <table:covered-table-cell table:style-name="ce26"/>
          <table:table-cell table:style-name="ce5" table:number-columns-repeated="17"/>
          <table:table-cell table:number-columns-repeated="38"/>
        </table:table-row>
        <table:table-row table:style-name="ro6">
          <table:table-cell table:style-name="ce3" table:number-columns-repeated="2"/>
          <table:table-cell table:style-name="ce26" office:value-type="string" calcext:value-type="string" table:number-columns-spanned="2" table:number-rows-spanned="1">
            <text:p>高教深耕計畫_總辦管考<text:span text:style-name="T24">(A棟1樓):</text:span></text:p>
            <text:p><text:span text:style-name="T24">□吳宗融(高教總辦)-所有單位資本門/兼任助理人事費/</text:span></text:p>
            <text:p><text:span text:style-name="T24">業務費：教務處/研發處/學務處主冊、附錄一、二/</text:span></text:p>
            <text:p><text:span text:style-name="T24">英語學位學程/民生/共課/管院/國際處/</text:span></text:p>
            <text:p><text:span text:style-name="T24">□陳柏叡(高教總辦)-人事費/業務費：人資/圖資/育成/設計/秘書一組/</text:span></text:p>
            <text:p><text:span text:style-name="T24">入服/高教/特色中心</text:span></text:p>
          </table:table-cell>
          <table:covered-table-cell table:style-name="ce26"/>
          <table:table-cell table:style-name="ce5"/>
          <table:table-cell table:style-name="ce3" table:number-columns-repeated="2"/>
          <table:table-cell table:style-name="ce26" office:value-type="string" calcext:value-type="string" table:number-columns-spanned="2" table:number-rows-spanned="1">
            <text:p>高教深耕計畫_總辦管考<text:span text:style-name="T24">(A棟1樓):</text:span></text:p>
            <text:p><text:span text:style-name="T24">□吳宗融(高教總辦)-所有單位資本門/兼任助理人事費/</text:span></text:p>
            <text:p><text:span text:style-name="T24">業務費：教務處/研發處/學務處主冊、附錄一、二/</text:span></text:p>
            <text:p><text:span text:style-name="T24">英語學位學程/民生/共課/管院/國際處/</text:span></text:p>
            <text:p><text:span text:style-name="T24">□陳柏叡(高教總辦)-人事費/業務費：人資/圖資/育成/設計/秘書一組/</text:span></text:p>
            <text:p><text:span text:style-name="T24">入服/高教/特色中心</text:span></text:p>
          </table:table-cell>
          <table:covered-table-cell table:style-name="ce26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謝伯欣 副執行長(A棟1樓)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謝伯欣 副執行長(A棟1樓)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李孟晃 執行長 <text:s/>(A棟1樓)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李孟晃 執行長 <text:s/>(A棟1樓)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8">
          <table:table-cell table:style-name="ce4" table:number-columns-repeated="2"/>
          <table:table-cell table:style-name="ce10" office:value-type="string" calcext:value-type="string">
            <text:p>勞健保.退</text:p>
            <text:p><text:span text:style-name="T25">(核銷才過)</text:span></text:p>
          </table:table-cell>
          <table:table-cell table:style-name="ce12" office:value-type="string" calcext:value-type="string">
            <text:p>學務處 職涯發展組 王韻茹 (G棟2樓)</text:p>
          </table:table-cell>
          <table:table-cell table:style-name="ce5"/>
          <table:table-cell table:style-name="ce4" table:number-columns-repeated="2"/>
          <table:table-cell table:style-name="ce10" office:value-type="string" calcext:value-type="string">
            <text:p>勞健保.退</text:p>
            <text:p><text:span text:style-name="T25">(核銷才過)</text:span></text:p>
          </table:table-cell>
          <table:table-cell table:style-name="ce12" office:value-type="string" calcext:value-type="string">
            <text:p>學務處 職涯發展組 王韻茹 (G棟2樓)</text:p>
          </table:table-cell>
          <table:table-cell table:style-name="ce5" table:number-columns-repeated="17"/>
          <table:table-cell table:number-columns-repeated="38"/>
        </table:table-row>
        <table:table-row table:style-name="ro9">
          <table:table-cell table:style-name="ce3" table:number-columns-repeated="2"/>
          <table:table-cell table:style-name="ce10" office:value-type="string" calcext:value-type="string">
            <text:p>二代健保</text:p>
            <text:p><text:span text:style-name="T25">(核銷才過)</text:span></text:p>
          </table:table-cell>
          <table:table-cell table:style-name="ce12" office:value-type="string" calcext:value-type="string">
            <text:p>人力資源處 吳玉羨 (L棟1樓)</text:p>
          </table:table-cell>
          <table:table-cell table:style-name="ce5"/>
          <table:table-cell table:style-name="ce3" table:number-columns-repeated="2"/>
          <table:table-cell table:style-name="ce10" office:value-type="string" calcext:value-type="string">
            <text:p>二代健保</text:p>
            <text:p><text:span text:style-name="T25">(核銷才過)</text:span></text:p>
          </table:table-cell>
          <table:table-cell table:style-name="ce12" office:value-type="string" calcext:value-type="string">
            <text:p>人力資源處 吳玉羨 (L棟1樓)</text:p>
          </table:table-cell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總務處(L棟1樓)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總務處(L棟1樓)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財務處(L棟2樓)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財務處(L棟2樓)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10">
          <table:table-cell table:style-name="ce3" table:number-columns-repeated="2"/>
          <table:table-cell table:style-name="ce29" office:value-type="string" calcext:value-type="string" table:number-columns-spanned="2" table:number-rows-spanned="1">
            <text:p>□<text:span text:style-name="T24"> A項主持人：教務長 ；</text:span><text:span text:style-name="T26">□</text:span><text:span text:style-name="T27"> B項主持人：研發長</text:span></text:p>
            <text:p><text:span text:style-name="T28">□</text:span><text:span text:style-name="T27"> C項主持人：永續發展辦公室主任；</text:span><text:span text:style-name="T26">□</text:span><text:span text:style-name="T27"> D項主持人：學務長</text:span></text:p>
          </table:table-cell>
          <table:covered-table-cell table:style-name="ce29"/>
          <table:table-cell table:style-name="ce5"/>
          <table:table-cell table:style-name="ce3" table:number-columns-repeated="2"/>
          <table:table-cell table:style-name="ce29" office:value-type="string" calcext:value-type="string" table:number-columns-spanned="2" table:number-rows-spanned="1">
            <text:p><text:span text:style-name="T33">□</text:span><text:span text:style-name="T31"> A項主持人：教務長 ；</text:span><text:span text:style-name="T34">□</text:span><text:span text:style-name="T31"> B項主持人：研發長</text:span></text:p>
            <text:p><text:span text:style-name="T33">□</text:span><text:span text:style-name="T31"> C項主持人：永續發展辦公室主任；</text:span><text:span text:style-name="T34">□</text:span><text:span text:style-name="T31"> D項主持人：學務長</text:span></text:p>
          </table:table-cell>
          <table:covered-table-cell table:style-name="ce29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校長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校長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擲回原單位: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擲回原單位: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7">
          <table:table-cell table:style-name="ce5" table:number-columns-repeated="26"/>
          <table:table-cell table:number-columns-repeated="38"/>
        </table:table-row>
        <table:table-row table:style-name="ro1">
          <table:table-cell table:style-name="ce19" office:value-type="string" calcext:value-type="string" table:number-columns-spanned="4" table:number-rows-spanned="1">
            <text:p><text:span text:style-name="T21">【</text:span><text:span text:style-name="T22">115-1</text:span><text:span text:style-name="T23">高教深耕計畫–簽核流程</text:span>】</text:p>
          </table:table-cell>
          <table:covered-table-cell table:number-columns-repeated="3" table:style-name="ce19"/>
          <table:table-cell table:style-name="ce5"/>
          <table:table-cell table:style-name="ce19" office:value-type="string" calcext:value-type="string" table:number-columns-spanned="4" table:number-rows-spanned="1">
            <text:p><text:span text:style-name="T21">【</text:span><text:span text:style-name="T22">115-1</text:span><text:span text:style-name="T23">高教深耕計畫–簽核流程</text:span>】</text:p>
          </table:table-cell>
          <table:covered-table-cell table:number-columns-repeated="3" table:style-name="ce19"/>
          <table:table-cell table:style-name="ce5" table:number-columns-repeated="17"/>
          <table:table-cell table:number-columns-repeated="38"/>
        </table:table-row>
        <table:table-row table:style-name="ro1">
          <table:table-cell table:style-name="ce2" office:value-type="string" calcext:value-type="string">
            <text:p>簽核</text:p>
          </table:table-cell>
          <table:table-cell table:style-name="ce2" office:value-type="string" calcext:value-type="string">
            <text:p>順序</text:p>
          </table:table-cell>
          <table:table-cell table:style-name="ce24" office:value-type="string" calcext:value-type="string" table:number-columns-spanned="2" table:number-rows-spanned="1">
            <text:p>簽核單位及主管</text:p>
          </table:table-cell>
          <table:covered-table-cell table:style-name="ce24"/>
          <table:table-cell table:style-name="ce5"/>
          <table:table-cell table:style-name="ce2" office:value-type="string" calcext:value-type="string">
            <text:p>簽核</text:p>
          </table:table-cell>
          <table:table-cell table:style-name="ce2" office:value-type="string" calcext:value-type="string">
            <text:p>順序</text:p>
          </table:table-cell>
          <table:table-cell table:style-name="ce24" office:value-type="string" calcext:value-type="string" table:number-columns-spanned="2" table:number-rows-spanned="1">
            <text:p>簽核單位及主管</text:p>
          </table:table-cell>
          <table:covered-table-cell table:style-name="ce24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5" office:value-type="string" calcext:value-type="string" table:number-columns-spanned="2" table:number-rows-spanned="1">
            <text:p>單位直屬一級主管</text:p>
          </table:table-cell>
          <table:covered-table-cell table:style-name="ce25"/>
          <table:table-cell table:style-name="ce5"/>
          <table:table-cell table:style-name="ce3" table:number-columns-repeated="2"/>
          <table:table-cell table:style-name="ce25" office:value-type="string" calcext:value-type="string" table:number-columns-spanned="2" table:number-rows-spanned="1">
            <text:p>單位直屬一級主管</text:p>
          </table:table-cell>
          <table:covered-table-cell table:style-name="ce25"/>
          <table:table-cell table:style-name="ce5" table:number-columns-repeated="17"/>
          <table:table-cell table:number-columns-repeated="38"/>
        </table:table-row>
        <table:table-row table:style-name="ro13">
          <table:table-cell table:style-name="ce4" table:number-columns-repeated="2"/>
          <table:table-cell table:style-name="ce26" office:value-type="string" calcext:value-type="string" table:number-columns-spanned="2" table:number-rows-spanned="1">
            <text:p>計畫管考助理<text:span text:style-name="T24">-若無對應相關計畫，請逕送總辦管考</text:span></text:p>
            <text:p><text:span text:style-name="T24">□陳柏叡(高教總辦)-管院/國際處/國際學程/民生/共課</text:span></text:p>
            <text:p><text:span text:style-name="T24">□曹芷芸(教發一中心)-(業務費：教發/人資)/人事費</text:span></text:p>
            <text:p><text:span text:style-name="T29">□梁淑美(研發處)-校務 □傅勤筑</text:span><text:span text:style-name="T24">(研發處-產學)/圖資/育成</text:span></text:p>
            <text:p><text:span text:style-name="T24">□羅映淳(G棟2F職涯)-學務處主冊業務費/附錄一/附錄二</text:span></text:p>
            <text:p><text:span text:style-name="T24">□吳宗融(高教總辦)-設計/秘書一組/入服/高教/特色中心</text:span></text:p>
          </table:table-cell>
          <table:covered-table-cell table:style-name="ce26"/>
          <table:table-cell table:style-name="ce5"/>
          <table:table-cell table:style-name="ce4" table:number-columns-repeated="2"/>
          <table:table-cell table:style-name="ce26" office:value-type="string" calcext:value-type="string" table:number-columns-spanned="2" table:number-rows-spanned="1">
            <text:p>計畫管考助理<text:span text:style-name="T24">-若無對應相關計畫，請逕送總辦管考</text:span></text:p>
            <text:p><text:span text:style-name="T24">□陳柏叡(高教總辦)-管院/國際處/國際學程/民生/共課</text:span></text:p>
            <text:p><text:span text:style-name="T24">□曹芷芸(教發一中心)-(業務費：教發/人資)/人事費</text:span></text:p>
            <text:p><text:span text:style-name="T29">□梁淑美(研發處)-校務 □傅勤筑</text:span><text:span text:style-name="T24">(研發處-產學)/圖資/育成</text:span></text:p>
            <text:p><text:span text:style-name="T24">□羅映淳(G棟2F職涯)-學務處主冊業務費/附錄一/附錄二</text:span></text:p>
            <text:p><text:span text:style-name="T24">□吳宗融(高教總辦)-設計/秘書一組/入服/高教/特色中心</text:span></text:p>
          </table:table-cell>
          <table:covered-table-cell table:style-name="ce26"/>
          <table:table-cell table:style-name="ce5" table:number-columns-repeated="17"/>
          <table:table-cell table:number-columns-repeated="38"/>
        </table:table-row>
        <table:table-row table:style-name="ro6">
          <table:table-cell table:style-name="ce3" table:number-columns-repeated="2"/>
          <table:table-cell table:style-name="ce26" office:value-type="string" calcext:value-type="string" table:number-columns-spanned="2" table:number-rows-spanned="1">
            <text:p>高教深耕計畫_總辦管考<text:span text:style-name="T24">(A棟1樓):</text:span></text:p>
            <text:p><text:span text:style-name="T24">□吳宗融(高教總辦)-所有單位資本門/兼任助理人事費/</text:span></text:p>
            <text:p><text:span text:style-name="T24">業務費：教務處/研發處/學務處主冊、附錄一、二/</text:span></text:p>
            <text:p><text:span text:style-name="T24">英語學位學程/民生/共課/管院/國際處/</text:span></text:p>
            <text:p><text:span text:style-name="T24">□陳柏叡(高教總辦)-人事費/業務費：人資/圖資/育成/設計/秘書一組/</text:span></text:p>
            <text:p><text:span text:style-name="T24">入服/高教/特色中心</text:span></text:p>
          </table:table-cell>
          <table:covered-table-cell table:style-name="ce26"/>
          <table:table-cell table:style-name="ce5"/>
          <table:table-cell table:style-name="ce3" table:number-columns-repeated="2"/>
          <table:table-cell table:style-name="ce26" office:value-type="string" calcext:value-type="string" table:number-columns-spanned="2" table:number-rows-spanned="1">
            <text:p>高教深耕計畫_總辦管考<text:span text:style-name="T24">(A棟1樓):</text:span></text:p>
            <text:p><text:span text:style-name="T24">□吳宗融(高教總辦)-所有單位資本門/兼任助理人事費/</text:span></text:p>
            <text:p><text:span text:style-name="T24">業務費：教務處/研發處/學務處主冊、附錄一、二/</text:span></text:p>
            <text:p><text:span text:style-name="T24">英語學位學程/民生/共課/管院/國際處/</text:span></text:p>
            <text:p><text:span text:style-name="T24">□陳柏叡(高教總辦)-人事費/業務費：人資/圖資/育成/設計/秘書一組/</text:span></text:p>
            <text:p><text:span text:style-name="T24">入服/高教/特色中心</text:span></text:p>
          </table:table-cell>
          <table:covered-table-cell table:style-name="ce26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謝伯欣 副執行長(A棟1樓)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謝伯欣 副執行長(A棟1樓)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李孟晃 執行長 <text:s/>(A棟1樓)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李孟晃 執行長 <text:s/>(A棟1樓)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14">
          <table:table-cell table:style-name="ce4" table:number-columns-repeated="2"/>
          <table:table-cell table:style-name="ce10" office:value-type="string" calcext:value-type="string">
            <text:p>勞健保.退</text:p>
            <text:p><text:span text:style-name="T25">(核銷才過)</text:span></text:p>
          </table:table-cell>
          <table:table-cell table:style-name="ce12" office:value-type="string" calcext:value-type="string">
            <text:p><text:span text:style-name="T32">學務處 職涯發展組 王韻茹</text:span> (G棟2樓)</text:p>
          </table:table-cell>
          <table:table-cell table:style-name="ce5"/>
          <table:table-cell table:style-name="ce4" table:number-columns-repeated="2"/>
          <table:table-cell table:style-name="ce10" office:value-type="string" calcext:value-type="string">
            <text:p>勞健保.退</text:p>
            <text:p><text:span text:style-name="T25">(核銷才過)</text:span></text:p>
          </table:table-cell>
          <table:table-cell table:style-name="ce12" office:value-type="string" calcext:value-type="string">
            <text:p><text:span text:style-name="T32">學務處 職涯發展組 王韻茹</text:span> (G棟2樓)</text:p>
          </table:table-cell>
          <table:table-cell table:style-name="ce5" table:number-columns-repeated="17"/>
          <table:table-cell table:number-columns-repeated="38"/>
        </table:table-row>
        <table:table-row table:style-name="ro14">
          <table:table-cell table:style-name="ce3" table:number-columns-repeated="2"/>
          <table:table-cell table:style-name="ce10" office:value-type="string" calcext:value-type="string">
            <text:p>二代健保</text:p>
            <text:p><text:span text:style-name="T25">(核銷才過)</text:span></text:p>
          </table:table-cell>
          <table:table-cell table:style-name="ce12" office:value-type="string" calcext:value-type="string">
            <text:p>人力資源處 吳玉羨 (L棟1樓)</text:p>
          </table:table-cell>
          <table:table-cell table:style-name="ce5"/>
          <table:table-cell table:style-name="ce3" table:number-columns-repeated="2"/>
          <table:table-cell table:style-name="ce10" office:value-type="string" calcext:value-type="string">
            <text:p>二代健保</text:p>
            <text:p><text:span text:style-name="T25">(核銷才過)</text:span></text:p>
          </table:table-cell>
          <table:table-cell table:style-name="ce12" office:value-type="string" calcext:value-type="string">
            <text:p>人力資源處 吳玉羨 (L棟1樓)</text:p>
          </table:table-cell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總務處(L棟1樓)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總務處(L棟1樓)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財務處(L棟2樓)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財務處(L棟2樓)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15">
          <table:table-cell table:style-name="ce3" table:number-columns-repeated="2"/>
          <table:table-cell table:style-name="ce29" office:value-type="string" calcext:value-type="string" table:number-columns-spanned="2" table:number-rows-spanned="1">
            <text:p>□<text:span text:style-name="T24"> A項主持人：教務長 ；</text:span><text:span text:style-name="T26">□</text:span><text:span text:style-name="T27"> B項主持人：研發長</text:span></text:p>
            <text:p><text:span text:style-name="T30">□</text:span><text:span text:style-name="T31"> C項主持人：永續發展辦公室主任</text:span><text:span text:style-name="T27">；</text:span><text:span text:style-name="T26">□</text:span><text:span text:style-name="T27"> D項主持人：學務長</text:span></text:p>
          </table:table-cell>
          <table:covered-table-cell table:style-name="ce29"/>
          <table:table-cell table:style-name="ce5"/>
          <table:table-cell table:style-name="ce3" table:number-columns-repeated="2"/>
          <table:table-cell table:style-name="ce29" office:value-type="string" calcext:value-type="string" table:number-columns-spanned="2" table:number-rows-spanned="1">
            <text:p>□<text:span text:style-name="T24"> A項主持人：教務長 ；</text:span><text:span text:style-name="T26">□</text:span><text:span text:style-name="T27"> B項主持人：研發長</text:span></text:p>
            <text:p><text:span text:style-name="T30">□</text:span><text:span text:style-name="T31"> C項主持人：永續發展辦公室主任</text:span><text:span text:style-name="T27">；</text:span><text:span text:style-name="T26">□</text:span><text:span text:style-name="T27"> D項主持人：學務長</text:span></text:p>
          </table:table-cell>
          <table:covered-table-cell table:style-name="ce29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校長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校長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擲回原單位: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擲回原單位: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7">
          <table:table-cell table:style-name="ce5" table:number-columns-repeated="26"/>
          <table:table-cell table:number-columns-repeated="38"/>
        </table:table-row>
        <table:table-row table:style-name="ro1">
          <table:table-cell table:style-name="ce19" office:value-type="string" calcext:value-type="string" table:number-columns-spanned="4" table:number-rows-spanned="1">
            <text:p><text:span text:style-name="T21">【</text:span><text:span text:style-name="T22">115-1</text:span><text:span text:style-name="T23">高教深耕計畫–簽核流程</text:span>】</text:p>
          </table:table-cell>
          <table:covered-table-cell table:number-columns-repeated="3" table:style-name="ce19"/>
          <table:table-cell table:style-name="ce5"/>
          <table:table-cell table:style-name="ce19" office:value-type="string" calcext:value-type="string" table:number-columns-spanned="4" table:number-rows-spanned="1">
            <text:p><text:span text:style-name="T21">【</text:span><text:span text:style-name="T22">115-1</text:span><text:span text:style-name="T23">高教深耕計畫–簽核流程</text:span>】</text:p>
          </table:table-cell>
          <table:covered-table-cell table:number-columns-repeated="3" table:style-name="ce19"/>
          <table:table-cell table:style-name="ce5" table:number-columns-repeated="17"/>
          <table:table-cell table:number-columns-repeated="38"/>
        </table:table-row>
        <table:table-row table:style-name="ro1">
          <table:table-cell table:style-name="ce2" office:value-type="string" calcext:value-type="string">
            <text:p>簽核</text:p>
          </table:table-cell>
          <table:table-cell table:style-name="ce2" office:value-type="string" calcext:value-type="string">
            <text:p>順序</text:p>
          </table:table-cell>
          <table:table-cell table:style-name="ce24" office:value-type="string" calcext:value-type="string" table:number-columns-spanned="2" table:number-rows-spanned="1">
            <text:p>簽核單位及主管</text:p>
          </table:table-cell>
          <table:covered-table-cell table:style-name="ce24"/>
          <table:table-cell table:style-name="ce5"/>
          <table:table-cell table:style-name="ce2" office:value-type="string" calcext:value-type="string">
            <text:p>簽核</text:p>
          </table:table-cell>
          <table:table-cell table:style-name="ce2" office:value-type="string" calcext:value-type="string">
            <text:p>順序</text:p>
          </table:table-cell>
          <table:table-cell table:style-name="ce24" office:value-type="string" calcext:value-type="string" table:number-columns-spanned="2" table:number-rows-spanned="1">
            <text:p>簽核單位及主管</text:p>
          </table:table-cell>
          <table:covered-table-cell table:style-name="ce24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5" office:value-type="string" calcext:value-type="string" table:number-columns-spanned="2" table:number-rows-spanned="1">
            <text:p>單位直屬一級主管</text:p>
          </table:table-cell>
          <table:covered-table-cell table:style-name="ce25"/>
          <table:table-cell table:style-name="ce5"/>
          <table:table-cell table:style-name="ce3" table:number-columns-repeated="2"/>
          <table:table-cell table:style-name="ce25" office:value-type="string" calcext:value-type="string" table:number-columns-spanned="2" table:number-rows-spanned="1">
            <text:p>單位直屬一級主管</text:p>
          </table:table-cell>
          <table:covered-table-cell table:style-name="ce25"/>
          <table:table-cell table:style-name="ce5" table:number-columns-repeated="17"/>
          <table:table-cell table:number-columns-repeated="38"/>
        </table:table-row>
        <table:table-row table:style-name="ro13">
          <table:table-cell table:style-name="ce4" table:number-columns-repeated="2"/>
          <table:table-cell table:style-name="ce26" office:value-type="string" calcext:value-type="string" table:number-columns-spanned="2" table:number-rows-spanned="1">
            <text:p>計畫管考助理<text:span text:style-name="T24">-若無對應相關計畫，請逕送總辦管考</text:span></text:p>
            <text:p><text:span text:style-name="T24">□陳柏叡(高教總辦)-管院/國際處/國際學程/民生/共課</text:span></text:p>
            <text:p><text:span text:style-name="T24">□曹芷芸(教發一中心)-(業務費：教發/人資)/人事費</text:span></text:p>
            <text:p><text:span text:style-name="T29">□梁淑美(研發處)-校務 □傅勤筑</text:span><text:span text:style-name="T24">(研發處-產學)/圖資/育成</text:span></text:p>
            <text:p><text:span text:style-name="T24">□羅映淳(G棟2F職涯)-學務處主冊業務費/附錄一/附錄二</text:span></text:p>
            <text:p><text:span text:style-name="T24">□吳宗融(高教總辦)-設計/秘書一組/入服/高教/特色中心</text:span></text:p>
          </table:table-cell>
          <table:covered-table-cell table:style-name="ce26"/>
          <table:table-cell table:style-name="ce5"/>
          <table:table-cell table:style-name="ce4" table:number-columns-repeated="2"/>
          <table:table-cell table:style-name="ce26" office:value-type="string" calcext:value-type="string" table:number-columns-spanned="2" table:number-rows-spanned="1">
            <text:p>計畫管考助理<text:span text:style-name="T24">-若無對應相關計畫，請逕送總辦管考</text:span></text:p>
            <text:p><text:span text:style-name="T24">□陳柏叡(高教總辦)-管院/國際處/國際學程/民生/共課</text:span></text:p>
            <text:p><text:span text:style-name="T24">□曹芷芸(教發一中心)-(業務費：教發/人資)/人事費</text:span></text:p>
            <text:p><text:span text:style-name="T29">□梁淑美(研發處)-校務 □傅勤筑</text:span><text:span text:style-name="T24">(研發處-產學)/圖資/育成</text:span></text:p>
            <text:p><text:span text:style-name="T24">□羅映淳(G棟2F職涯)-學務處主冊業務費/附錄一/附錄二</text:span></text:p>
            <text:p><text:span text:style-name="T24">□吳宗融(高教總辦)-設計/秘書一組/入服/高教/特色中心</text:span></text:p>
          </table:table-cell>
          <table:covered-table-cell table:style-name="ce26"/>
          <table:table-cell table:style-name="ce5" table:number-columns-repeated="17"/>
          <table:table-cell table:number-columns-repeated="38"/>
        </table:table-row>
        <table:table-row table:style-name="ro6">
          <table:table-cell table:style-name="ce3" table:number-columns-repeated="2"/>
          <table:table-cell table:style-name="ce26" office:value-type="string" calcext:value-type="string" table:number-columns-spanned="2" table:number-rows-spanned="1">
            <text:p>高教深耕計畫_總辦管考<text:span text:style-name="T24">(A棟1樓):</text:span></text:p>
            <text:p><text:span text:style-name="T24">□吳宗融(高教總辦)-所有單位資本門/兼任助理人事費/</text:span></text:p>
            <text:p><text:span text:style-name="T24">業務費：教務處/研發處/學務處主冊、附錄一、二/</text:span></text:p>
            <text:p><text:span text:style-name="T24">英語學位學程/民生/共課/管院/國際處/</text:span></text:p>
            <text:p><text:span text:style-name="T24">□陳柏叡(高教總辦)-人事費/業務費：人資/圖資/育成/設計/秘書一組/</text:span></text:p>
            <text:p><text:span text:style-name="T24">入服/高教/特色中心</text:span></text:p>
          </table:table-cell>
          <table:covered-table-cell table:style-name="ce26"/>
          <table:table-cell table:style-name="ce5"/>
          <table:table-cell table:style-name="ce3" table:number-columns-repeated="2"/>
          <table:table-cell table:style-name="ce26" office:value-type="string" calcext:value-type="string" table:number-columns-spanned="2" table:number-rows-spanned="1">
            <text:p>高教深耕計畫_總辦管考<text:span text:style-name="T24">(A棟1樓):</text:span></text:p>
            <text:p><text:span text:style-name="T24">□吳宗融(高教總辦)-所有單位資本門/兼任助理人事費/</text:span></text:p>
            <text:p><text:span text:style-name="T24">業務費：教務處/研發處/學務處主冊、附錄一、二/</text:span></text:p>
            <text:p><text:span text:style-name="T24">英語學位學程/民生/共課/管院/國際處/</text:span></text:p>
            <text:p><text:span text:style-name="T24">□陳柏叡(高教總辦)-人事費/業務費：人資/圖資/育成/設計/秘書一組/</text:span></text:p>
            <text:p><text:span text:style-name="T24">入服/高教/特色中心</text:span></text:p>
          </table:table-cell>
          <table:covered-table-cell table:style-name="ce26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謝伯欣 副執行長(A棟1樓)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謝伯欣 副執行長(A棟1樓)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李孟晃 執行長 <text:s/>(A棟1樓)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李孟晃 執行長 <text:s/>(A棟1樓)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15">
          <table:table-cell table:style-name="ce4" table:number-columns-repeated="2"/>
          <table:table-cell table:style-name="ce10" office:value-type="string" calcext:value-type="string">
            <text:p>勞健保.退</text:p>
            <text:p><text:span text:style-name="T25">(核銷才過)</text:span></text:p>
          </table:table-cell>
          <table:table-cell table:style-name="ce12" office:value-type="string" calcext:value-type="string">
            <text:p><text:span text:style-name="T32">學務處 職涯發展組 王韻茹</text:span> (G棟2樓)</text:p>
          </table:table-cell>
          <table:table-cell table:style-name="ce5"/>
          <table:table-cell table:style-name="ce4" table:number-columns-repeated="2"/>
          <table:table-cell table:style-name="ce10" office:value-type="string" calcext:value-type="string">
            <text:p>勞健保.退</text:p>
            <text:p><text:span text:style-name="T25">(核銷才過)</text:span></text:p>
          </table:table-cell>
          <table:table-cell table:style-name="ce12" office:value-type="string" calcext:value-type="string">
            <text:p><text:span text:style-name="T32">學務處 職涯發展組 王韻茹</text:span> (G棟2樓)</text:p>
          </table:table-cell>
          <table:table-cell table:style-name="ce5" table:number-columns-repeated="17"/>
          <table:table-cell table:number-columns-repeated="38"/>
        </table:table-row>
        <table:table-row table:style-name="ro9">
          <table:table-cell table:style-name="ce3" table:number-columns-repeated="2"/>
          <table:table-cell table:style-name="ce10" office:value-type="string" calcext:value-type="string">
            <text:p>二代健保</text:p>
            <text:p><text:span text:style-name="T25">(核銷才過)</text:span></text:p>
          </table:table-cell>
          <table:table-cell table:style-name="ce12" office:value-type="string" calcext:value-type="string">
            <text:p>人力資源處 吳玉羨 (L棟1樓)</text:p>
          </table:table-cell>
          <table:table-cell table:style-name="ce5"/>
          <table:table-cell table:style-name="ce3" table:number-columns-repeated="2"/>
          <table:table-cell table:style-name="ce10" office:value-type="string" calcext:value-type="string">
            <text:p>二代健保</text:p>
            <text:p><text:span text:style-name="T25">(核銷才過)</text:span></text:p>
          </table:table-cell>
          <table:table-cell table:style-name="ce12" office:value-type="string" calcext:value-type="string">
            <text:p>人力資源處 吳玉羨 (L棟1樓)</text:p>
          </table:table-cell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總務處(L棟1樓)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總務處(L棟1樓)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財務處(L棟2樓)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財務處(L棟2樓)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9">
          <table:table-cell table:style-name="ce3" table:number-columns-repeated="2"/>
          <table:table-cell table:style-name="ce29" office:value-type="string" calcext:value-type="string" table:number-columns-spanned="2" table:number-rows-spanned="1">
            <text:p>□<text:span text:style-name="T24"> A項主持人：教務長 ；</text:span><text:span text:style-name="T26">□</text:span><text:span text:style-name="T27"> B項主持人：研發長</text:span></text:p>
            <text:p><text:span text:style-name="T30">□</text:span><text:span text:style-name="T31"> C項主持人：永續發展辦公室主任</text:span><text:span text:style-name="T27">；</text:span><text:span text:style-name="T26">□</text:span><text:span text:style-name="T27"> D項主持人：學務長</text:span></text:p>
          </table:table-cell>
          <table:covered-table-cell table:style-name="ce29"/>
          <table:table-cell table:style-name="ce5"/>
          <table:table-cell table:style-name="ce3" table:number-columns-repeated="2"/>
          <table:table-cell table:style-name="ce29" office:value-type="string" calcext:value-type="string" table:number-columns-spanned="2" table:number-rows-spanned="1">
            <text:p>□<text:span text:style-name="T24"> A項主持人：教務長 ；</text:span><text:span text:style-name="T26">□</text:span><text:span text:style-name="T27"> B項主持人：研發長</text:span></text:p>
            <text:p><text:span text:style-name="T30">□</text:span><text:span text:style-name="T31"> C項主持人：永續發展辦公室主任</text:span><text:span text:style-name="T27">；</text:span><text:span text:style-name="T26">□</text:span><text:span text:style-name="T27"> D項主持人：學務長</text:span></text:p>
          </table:table-cell>
          <table:covered-table-cell table:style-name="ce29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校長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校長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2"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擲回原單位:</text:p>
          </table:table-cell>
          <table:covered-table-cell table:style-name="ce27"/>
          <table:table-cell table:style-name="ce5"/>
          <table:table-cell table:style-name="ce3" table:number-columns-repeated="2"/>
          <table:table-cell table:style-name="ce27" office:value-type="string" calcext:value-type="string" table:number-columns-spanned="2" table:number-rows-spanned="1">
            <text:p>擲回原單位:</text:p>
          </table:table-cell>
          <table:covered-table-cell table:style-name="ce27"/>
          <table:table-cell table:style-name="ce5" table:number-columns-repeated="17"/>
          <table:table-cell table:number-columns-repeated="38"/>
        </table:table-row>
        <table:table-row table:style-name="ro1" table:number-rows-repeated="953">
          <table:table-cell table:style-name="ce5" table:number-columns-repeated="26"/>
          <table:table-cell table:number-columns-repeated="38"/>
        </table:table-row>
        <table:table-row table:style-name="ro11" table:number-rows-repeated="1047578">
          <table:table-cell table:number-columns-repeated="64"/>
        </table:table-row>
        <table:table-row table:style-name="ro11">
          <table:table-cell table:number-columns-repeated="64"/>
        </table:table-row>
      </table:table>
      <table:table table:name="簽核流程 (待訂)" table:style-name="ta2">
        <table:table-column table:style-name="co9" table:default-cell-style-name="Default"/>
        <table:table-column table:style-name="co10" table:default-cell-style-name="Default"/>
        <table:table-column table:style-name="co11" table:number-columns-repeated="2" table:default-cell-style-name="Default"/>
        <table:table-column table:style-name="co12" table:number-columns-repeated="2" table:default-cell-style-name="Default"/>
        <table:table-column table:style-name="co4" table:default-cell-style-name="Default"/>
        <table:table-column table:style-name="co1" table:number-columns-repeated="2" table:default-cell-style-name="Default"/>
        <table:table-column table:style-name="co11" table:number-columns-repeated="2" table:default-cell-style-name="Default"/>
        <table:table-column table:style-name="co12" table:number-columns-repeated="2" table:default-cell-style-name="Default"/>
        <table:table-column table:style-name="co7" table:number-columns-repeated="13" table:default-cell-style-name="Default"/>
        <table:table-column table:style-name="co8" table:number-columns-repeated="38" table:default-cell-style-name="Default"/>
        <table:table-row table:style-name="ro1">
          <table:table-cell table:style-name="ce39" office:value-type="string" calcext:value-type="string" table:number-columns-spanned="6" table:number-rows-spanned="1">
            <text:p>【<text:span text:style-name="T35">109</text:span><text:span text:style-name="T44">高教深耕計畫 </text:span><text:span text:style-name="T45">- </text:span><text:span text:style-name="T44">簽核流程】</text:span></text:p>
          </table:table-cell>
          <table:covered-table-cell table:number-columns-repeated="5" table:style-name="ce39"/>
          <table:table-cell/>
          <table:table-cell table:style-name="ce39" office:value-type="string" calcext:value-type="string" table:number-columns-spanned="6" table:number-rows-spanned="1">
            <text:p>【<text:span text:style-name="T35">109</text:span><text:span text:style-name="T44">高教深耕計畫 </text:span><text:span text:style-name="T45">- </text:span><text:span text:style-name="T44">簽核流程】</text:span></text:p>
          </table:table-cell>
          <table:covered-table-cell table:number-columns-repeated="5" table:style-name="ce39"/>
          <table:table-cell table:number-columns-repeated="51"/>
        </table:table-row>
        <table:table-row table:style-name="ro1">
          <table:table-cell table:style-name="ce40" office:value-type="string" calcext:value-type="string">
            <text:p>簽核</text:p>
          </table:table-cell>
          <table:table-cell table:style-name="ce40" office:value-type="string" calcext:value-type="string">
            <text:p>順序</text:p>
          </table:table-cell>
          <table:table-cell table:style-name="ce43" office:value-type="string" calcext:value-type="string" table:number-columns-spanned="4" table:number-rows-spanned="1">
            <text:p>簽核單位及主管</text:p>
          </table:table-cell>
          <table:covered-table-cell table:number-columns-repeated="3" table:style-name="ce43"/>
          <table:table-cell/>
          <table:table-cell table:style-name="ce40" office:value-type="string" calcext:value-type="string">
            <text:p>簽核</text:p>
          </table:table-cell>
          <table:table-cell table:style-name="ce40" office:value-type="string" calcext:value-type="string">
            <text:p>順序</text:p>
          </table:table-cell>
          <table:table-cell table:style-name="ce43" office:value-type="string" calcext:value-type="string" table:number-columns-spanned="4" table:number-rows-spanned="1">
            <text:p>簽核單位及主管</text:p>
          </table:table-cell>
          <table:covered-table-cell table:number-columns-repeated="3" table:style-name="ce43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單位直屬一級主管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單位直屬一級主管</text:p>
          </table:table-cell>
          <table:covered-table-cell table:number-columns-repeated="3" table:style-name="ce44"/>
          <table:table-cell table:number-columns-repeated="51"/>
        </table:table-row>
        <table:table-row table:style-name="ro2">
          <table:table-cell table:style-name="ce42" table:number-columns-repeated="2"/>
          <table:table-cell table:style-name="ce45" office:value-type="string" calcext:value-type="string" table:number-columns-spanned="2" table:number-rows-spanned="2">
            <text:p>開立核銷</text:p>
            <text:p>工讀時數</text:p>
          </table:table-cell>
          <table:covered-table-cell table:style-name="ce45"/>
          <table:table-cell table:style-name="ce44" office:value-type="string" calcext:value-type="string" table:number-columns-spanned="2" table:number-rows-spanned="1">
            <text:p>學務處<text:span text:style-name="T58"> </text:span><text:span text:style-name="T52">職涯發展中心</text:span><text:span text:style-name="T59"> </text:span><text:span text:style-name="T53">(G</text:span><text:span text:style-name="T52">棟</text:span><text:span text:style-name="T53">2</text:span><text:span text:style-name="T52">樓</text:span><text:span text:style-name="T53">)</text:span></text:p>
          </table:table-cell>
          <table:covered-table-cell table:style-name="ce44"/>
          <table:table-cell/>
          <table:table-cell table:style-name="ce42" table:number-columns-repeated="2"/>
          <table:table-cell table:style-name="ce45" office:value-type="string" calcext:value-type="string" table:number-columns-spanned="2" table:number-rows-spanned="2">
            <text:p>開立核銷</text:p>
            <text:p>工讀時數</text:p>
          </table:table-cell>
          <table:covered-table-cell table:style-name="ce45"/>
          <table:table-cell table:style-name="ce44" office:value-type="string" calcext:value-type="string" table:number-columns-spanned="2" table:number-rows-spanned="1">
            <text:p>學務處<text:span text:style-name="T58"> </text:span><text:span text:style-name="T52">職涯發展中心</text:span><text:span text:style-name="T59"> </text:span><text:span text:style-name="T53">(G</text:span><text:span text:style-name="T52">棟</text:span><text:span text:style-name="T53">2</text:span><text:span text:style-name="T52">樓</text:span><text:span text:style-name="T53">)</text:span></text:p>
          </table:table-cell>
          <table:covered-table-cell table:style-name="ce44"/>
          <table:table-cell table:number-columns-repeated="51"/>
        </table:table-row>
        <table:table-row table:style-name="ro2">
          <table:table-cell table:style-name="ce42" table:number-columns-repeated="2"/>
          <table:covered-table-cell table:number-columns-repeated="2" table:style-name="ce45"/>
          <table:table-cell table:style-name="ce44" office:value-type="string" calcext:value-type="string" table:number-columns-spanned="2" table:number-rows-spanned="1">
            <text:p>張宏生<text:span text:style-name="T58"> </text:span><text:span text:style-name="T52">學務長</text:span><text:span text:style-name="T59"> </text:span><text:span text:style-name="T53">(G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style-name="ce44"/>
          <table:table-cell/>
          <table:table-cell table:style-name="ce42" table:number-columns-repeated="2"/>
          <table:covered-table-cell table:number-columns-repeated="2" table:style-name="ce45"/>
          <table:table-cell table:style-name="ce44" office:value-type="string" calcext:value-type="string" table:number-columns-spanned="2" table:number-rows-spanned="1">
            <text:p>張宏生<text:span text:style-name="T58"> </text:span><text:span text:style-name="T52">學務長</text:span><text:span text:style-name="T59"> </text:span><text:span text:style-name="T53">(G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style-name="ce44"/>
          <table:table-cell table:number-columns-repeated="51"/>
        </table:table-row>
        <table:table-row table:style-name="ro12">
          <table:table-cell table:style-name="ce42" table:number-columns-repeated="2"/>
          <table:table-cell table:style-name="ce46" office:value-type="string" calcext:value-type="string" table:number-columns-spanned="4" table:number-rows-spanned="1">
            <text:p>計畫管考助理<text:span text:style-name="T46">-</text:span><text:span text:style-name="T47">若無對應相關計畫，請逕送總辦管考</text:span></text:p>
            <text:p><text:span text:style-name="T48">□</text:span><text:span text:style-name="T49"> </text:span><text:span text:style-name="T50">鄭慧伶</text:span><text:span text:style-name="T51">(</text:span><text:span text:style-name="T50">設計</text:span><text:span text:style-name="T51">)</text:span><text:span text:style-name="T50">：</text:span><text:span text:style-name="T51">A1</text:span><text:span text:style-name="T50">、</text:span><text:span text:style-name="T51">B2</text:span><text:span text:style-name="T50">　；□</text:span><text:span text:style-name="T49"> </text:span><text:span text:style-name="T50">許令瑋</text:span><text:span text:style-name="T51">(</text:span><text:span text:style-name="T50">民生</text:span><text:span text:style-name="T51">)</text:span><text:span text:style-name="T50">：</text:span><text:span text:style-name="T51">A2</text:span><text:span text:style-name="T50">民生、</text:span><text:span text:style-name="T51">C</text:span></text:p>
            <text:p><text:span text:style-name="T48">□</text:span><text:span text:style-name="T51"> </text:span><text:span text:style-name="T50">梁淑美</text:span><text:span text:style-name="T51">(IR)</text:span><text:span text:style-name="T50">：</text:span><text:span text:style-name="T51">A5</text:span><text:span text:style-name="T50">　　　　；□</text:span><text:span text:style-name="T49"> </text:span><text:span text:style-name="T50">廖千靚</text:span><text:span text:style-name="T51">(</text:span><text:span text:style-name="T50">研發</text:span><text:span text:style-name="T51">)</text:span><text:span text:style-name="T50">：</text:span><text:span text:style-name="T51">B3</text:span></text:p>
            <text:p><text:span text:style-name="T48">□</text:span><text:span text:style-name="T51"> </text:span><text:span text:style-name="T50">洪瑋苓</text:span><text:span text:style-name="T51">(</text:span><text:span text:style-name="T50">職涯</text:span><text:span text:style-name="T51">)</text:span><text:span text:style-name="T50">：</text:span><text:span text:style-name="T51">D1</text:span></text:p>
          </table:table-cell>
          <table:covered-table-cell table:number-columns-repeated="3" table:style-name="ce46"/>
          <table:table-cell/>
          <table:table-cell table:style-name="ce42" table:number-columns-repeated="2"/>
          <table:table-cell table:style-name="ce46" office:value-type="string" calcext:value-type="string" table:number-columns-spanned="4" table:number-rows-spanned="1">
            <text:p>計畫管考助理<text:span text:style-name="T46">-</text:span><text:span text:style-name="T47">若無對應相關計畫，請逕送總辦管考</text:span></text:p>
            <text:p><text:span text:style-name="T48">□</text:span><text:span text:style-name="T49"> </text:span><text:span text:style-name="T50">鄭慧伶</text:span><text:span text:style-name="T51">(</text:span><text:span text:style-name="T50">設計</text:span><text:span text:style-name="T51">)</text:span><text:span text:style-name="T50">：</text:span><text:span text:style-name="T51">A1</text:span><text:span text:style-name="T50">、</text:span><text:span text:style-name="T51">B2</text:span><text:span text:style-name="T50">　；□</text:span><text:span text:style-name="T49"> </text:span><text:span text:style-name="T50">許令瑋</text:span><text:span text:style-name="T51">(</text:span><text:span text:style-name="T50">民生</text:span><text:span text:style-name="T51">)</text:span><text:span text:style-name="T50">：</text:span><text:span text:style-name="T51">A2</text:span><text:span text:style-name="T50">民生、</text:span><text:span text:style-name="T51">C</text:span></text:p>
            <text:p><text:span text:style-name="T48">□</text:span><text:span text:style-name="T51"> </text:span><text:span text:style-name="T50">梁淑美</text:span><text:span text:style-name="T51">(IR)</text:span><text:span text:style-name="T50">：</text:span><text:span text:style-name="T51">A5</text:span><text:span text:style-name="T50">　　　　；□</text:span><text:span text:style-name="T49"> </text:span><text:span text:style-name="T50">廖千靚</text:span><text:span text:style-name="T51">(</text:span><text:span text:style-name="T50">研發</text:span><text:span text:style-name="T51">)</text:span><text:span text:style-name="T50">：</text:span><text:span text:style-name="T51">B3</text:span></text:p>
            <text:p><text:span text:style-name="T48">□</text:span><text:span text:style-name="T51"> </text:span><text:span text:style-name="T50">洪瑋苓</text:span><text:span text:style-name="T51">(</text:span><text:span text:style-name="T50">職涯</text:span><text:span text:style-name="T51">)</text:span><text:span text:style-name="T50">：</text:span><text:span text:style-name="T51">D1</text:span></text:p>
          </table:table-cell>
          <table:covered-table-cell table:number-columns-repeated="3" table:style-name="ce46"/>
          <table:table-cell table:number-columns-repeated="51"/>
        </table:table-row>
        <table:table-row table:style-name="ro12">
          <table:table-cell table:style-name="ce41" table:number-columns-repeated="2"/>
          <table:table-cell table:style-name="ce47" office:value-type="string" calcext:value-type="string" table:number-columns-spanned="4" table:number-rows-spanned="1">
            <text:p>高教深耕計畫<text:span text:style-name="T46">_</text:span><text:span text:style-name="T52">總辦管考</text:span><text:span text:style-name="T53">(L</text:span><text:span text:style-name="T52">棟</text:span><text:span text:style-name="T53">7</text:span><text:span text:style-name="T52">樓</text:span><text:span text:style-name="T53">):</text:span></text:p>
            <text:p><text:span text:style-name="T54">□</text:span><text:span text:style-name="T55"> </text:span><text:span text:style-name="T56">許嘉純</text:span><text:span text:style-name="T57"> </text:span><text:span text:style-name="T55">: A4</text:span></text:p>
            <text:p><text:span text:style-name="T54">□</text:span><text:span text:style-name="T55"> </text:span><text:span text:style-name="T56">林采羚</text:span><text:span text:style-name="T57"> </text:span><text:span text:style-name="T55">: A1, A2, A3, A5, B1, B2, B3, C1 D1</text:span></text:p>
            <text:p><text:span text:style-name="T54">□</text:span><text:span text:style-name="T55"> </text:span><text:span text:style-name="T56">莊博州</text:span><text:span text:style-name="T57"> </text:span><text:span text:style-name="T55">: A6, A7, D2, </text:span><text:span text:style-name="T56">跨域平台課程</text:span></text:p>
          </table:table-cell>
          <table:covered-table-cell table:number-columns-repeated="3" table:style-name="ce47"/>
          <table:table-cell/>
          <table:table-cell table:style-name="ce41" table:number-columns-repeated="2"/>
          <table:table-cell table:style-name="ce47" office:value-type="string" calcext:value-type="string" table:number-columns-spanned="4" table:number-rows-spanned="1">
            <text:p>高教深耕計畫<text:span text:style-name="T46">_</text:span><text:span text:style-name="T52">總辦管考</text:span><text:span text:style-name="T53">(L</text:span><text:span text:style-name="T52">棟</text:span><text:span text:style-name="T53">7</text:span><text:span text:style-name="T52">樓</text:span><text:span text:style-name="T53">):</text:span></text:p>
            <text:p><text:span text:style-name="T54">□</text:span><text:span text:style-name="T55"> </text:span><text:span text:style-name="T56">許嘉純</text:span><text:span text:style-name="T57"> </text:span><text:span text:style-name="T55">: A4</text:span></text:p>
            <text:p><text:span text:style-name="T54">□</text:span><text:span text:style-name="T55"> </text:span><text:span text:style-name="T56">林采羚</text:span><text:span text:style-name="T57"> </text:span><text:span text:style-name="T55">: A1, A2, A3, A5, B1, B2, B3, C1 D1</text:span></text:p>
            <text:p><text:span text:style-name="T54">□</text:span><text:span text:style-name="T55"> </text:span><text:span text:style-name="T56">莊博州</text:span><text:span text:style-name="T57"> </text:span><text:span text:style-name="T55">: A6, A7, D2, </text:span><text:span text:style-name="T56">跨域平台課程</text:span></text:p>
          </table:table-cell>
          <table:covered-table-cell table:number-columns-repeated="3" table:style-name="ce47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人資室<text:span text:style-name="T46">(L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人資室<text:span text:style-name="T46">(L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number-columns-repeated="3" table:style-name="ce44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總務處<text:span text:style-name="T46">(L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總務處<text:span text:style-name="T46">(L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number-columns-repeated="3" table:style-name="ce44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會計室<text:span text:style-name="T46">(L</text:span><text:span text:style-name="T52">棟</text:span><text:span text:style-name="T53">2</text:span><text:span text:style-name="T52">樓</text:span><text:span text:style-name="T53">)</text:span>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會計室<text:span text:style-name="T46">(L</text:span><text:span text:style-name="T52">棟</text:span><text:span text:style-name="T53">2</text:span><text:span text:style-name="T52">樓</text:span><text:span text:style-name="T53">)</text:span></text:p>
          </table:table-cell>
          <table:covered-table-cell table:number-columns-repeated="3" table:style-name="ce44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8" office:value-type="string" calcext:value-type="string" table:number-columns-spanned="2" table:number-rows-spanned="3">
            <text:p>分層</text:p>
            <text:p>決行</text:p>
          </table:table-cell>
          <table:covered-table-cell table:style-name="ce48"/>
          <table:table-cell table:style-name="ce49" office:value-type="string" calcext:value-type="string">
            <text:p>江添財<text:span text:style-name="T60"> </text:span><text:span text:style-name="T61">副執行長</text:span><text:span text:style-name="T62">(L</text:span><text:span text:style-name="T61">棟</text:span><text:span text:style-name="T62">7</text:span><text:span text:style-name="T61">樓</text:span><text:span text:style-name="T62">)</text:span></text:p>
          </table:table-cell>
          <table:table-cell table:style-name="ce50" office:value-type="string" calcext:value-type="string">
            <text:p>(<text:span text:style-name="T54">未達</text:span><text:span text:style-name="T55">1</text:span><text:span text:style-name="T56">萬元</text:span><text:span text:style-name="T55">)</text:span></text:p>
          </table:table-cell>
          <table:table-cell/>
          <table:table-cell table:style-name="ce41" table:number-columns-repeated="2"/>
          <table:table-cell table:style-name="ce48" office:value-type="string" calcext:value-type="string" table:number-columns-spanned="2" table:number-rows-spanned="3">
            <text:p>分層</text:p>
            <text:p>決行</text:p>
          </table:table-cell>
          <table:covered-table-cell table:style-name="ce48"/>
          <table:table-cell table:style-name="ce49" office:value-type="string" calcext:value-type="string">
            <text:p>江添財<text:span text:style-name="T60"> </text:span><text:span text:style-name="T61">副執行長</text:span><text:span text:style-name="T62">(L</text:span><text:span text:style-name="T61">棟</text:span><text:span text:style-name="T62">7</text:span><text:span text:style-name="T61">樓</text:span><text:span text:style-name="T62">)</text:span></text:p>
          </table:table-cell>
          <table:table-cell table:style-name="ce50" office:value-type="string" calcext:value-type="string">
            <text:p>(<text:span text:style-name="T54">未達</text:span><text:span text:style-name="T55">1</text:span><text:span text:style-name="T56">萬元</text:span><text:span text:style-name="T55">)</text:span></text:p>
          </table:table-cell>
          <table:table-cell table:number-columns-repeated="51"/>
        </table:table-row>
        <table:table-row table:style-name="ro2">
          <table:table-cell table:style-name="ce41" table:number-columns-repeated="2"/>
          <table:covered-table-cell table:number-columns-repeated="2" table:style-name="ce48"/>
          <table:table-cell table:style-name="ce49" office:value-type="string" calcext:value-type="string">
            <text:p>歐陽慧剛<text:span text:style-name="T60"> </text:span><text:span text:style-name="T61">執行長</text:span><text:span text:style-name="T62">(A</text:span><text:span text:style-name="T61">棟</text:span><text:span text:style-name="T62">1</text:span><text:span text:style-name="T61">樓</text:span><text:span text:style-name="T62">)</text:span></text:p>
          </table:table-cell>
          <table:table-cell table:style-name="ce50" office:value-type="string" calcext:value-type="string">
            <text:p>(1<text:span text:style-name="T54">萬元</text:span><text:span text:style-name="T55">(</text:span><text:span text:style-name="T56">含</text:span><text:span text:style-name="T55">)</text:span><text:span text:style-name="T56">～未達</text:span><text:span text:style-name="T55">10</text:span><text:span text:style-name="T56">萬元</text:span><text:span text:style-name="T55">)</text:span></text:p>
          </table:table-cell>
          <table:table-cell/>
          <table:table-cell table:style-name="ce41" table:number-columns-repeated="2"/>
          <table:covered-table-cell table:number-columns-repeated="2" table:style-name="ce48"/>
          <table:table-cell table:style-name="ce49" office:value-type="string" calcext:value-type="string">
            <text:p>歐陽慧剛<text:span text:style-name="T60"> </text:span><text:span text:style-name="T61">執行長</text:span><text:span text:style-name="T62">(A</text:span><text:span text:style-name="T61">棟</text:span><text:span text:style-name="T62">1</text:span><text:span text:style-name="T61">樓</text:span><text:span text:style-name="T62">)</text:span></text:p>
          </table:table-cell>
          <table:table-cell table:style-name="ce50" office:value-type="string" calcext:value-type="string">
            <text:p>(1<text:span text:style-name="T54">萬元</text:span><text:span text:style-name="T55">(</text:span><text:span text:style-name="T56">含</text:span><text:span text:style-name="T55">)</text:span><text:span text:style-name="T56">～未達</text:span><text:span text:style-name="T55">10</text:span><text:span text:style-name="T56">萬元</text:span><text:span text:style-name="T55">)</text:span></text:p>
          </table:table-cell>
          <table:table-cell table:number-columns-repeated="51"/>
        </table:table-row>
        <table:table-row table:style-name="ro2">
          <table:table-cell table:style-name="ce41" table:number-columns-repeated="2"/>
          <table:covered-table-cell table:number-columns-repeated="2" table:style-name="ce48"/>
          <table:table-cell table:style-name="ce49" office:value-type="string" calcext:value-type="string">
            <text:p>陳振貴<text:span text:style-name="T60"> </text:span><text:span text:style-name="T61">校長</text:span></text:p>
          </table:table-cell>
          <table:table-cell table:style-name="ce50" office:value-type="string" calcext:value-type="string">
            <text:p>(10<text:span text:style-name="T54">萬元</text:span><text:span text:style-name="T55">(</text:span><text:span text:style-name="T56">含</text:span><text:span text:style-name="T55">)</text:span><text:span text:style-name="T56">以上</text:span><text:span text:style-name="T55">)</text:span></text:p>
          </table:table-cell>
          <table:table-cell/>
          <table:table-cell table:style-name="ce41" table:number-columns-repeated="2"/>
          <table:covered-table-cell table:number-columns-repeated="2" table:style-name="ce48"/>
          <table:table-cell table:style-name="ce49" office:value-type="string" calcext:value-type="string">
            <text:p>陳振貴<text:span text:style-name="T60"> </text:span><text:span text:style-name="T61">校長</text:span></text:p>
          </table:table-cell>
          <table:table-cell table:style-name="ce50" office:value-type="string" calcext:value-type="string">
            <text:p>(10<text:span text:style-name="T54">萬元</text:span><text:span text:style-name="T55">(</text:span><text:span text:style-name="T56">含</text:span><text:span text:style-name="T55">)</text:span><text:span text:style-name="T56">以上</text:span><text:span text:style-name="T55">)</text:span></text:p>
          </table:table-cell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擲回原單位<text:span text:style-name="T46">:</text:span>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擲回原單位<text:span text:style-name="T46">:</text:span></text:p>
          </table:table-cell>
          <table:covered-table-cell table:number-columns-repeated="3" table:style-name="ce44"/>
          <table:table-cell table:number-columns-repeated="51"/>
        </table:table-row>
        <table:table-row table:style-name="ro7">
          <table:table-cell table:number-columns-repeated="64"/>
        </table:table-row>
        <table:table-row table:style-name="ro1">
          <table:table-cell table:style-name="ce39" office:value-type="string" calcext:value-type="string" table:number-columns-spanned="6" table:number-rows-spanned="1">
            <text:p>【<text:span text:style-name="T35">109</text:span><text:span text:style-name="T44">高教深耕計畫 </text:span><text:span text:style-name="T45">- </text:span><text:span text:style-name="T44">簽核流程】</text:span></text:p>
          </table:table-cell>
          <table:covered-table-cell table:number-columns-repeated="5" table:style-name="ce39"/>
          <table:table-cell/>
          <table:table-cell table:style-name="ce39" office:value-type="string" calcext:value-type="string" table:number-columns-spanned="6" table:number-rows-spanned="1">
            <text:p>【<text:span text:style-name="T35">109</text:span><text:span text:style-name="T44">高教深耕計畫 </text:span><text:span text:style-name="T45">- </text:span><text:span text:style-name="T44">簽核流程】</text:span></text:p>
          </table:table-cell>
          <table:covered-table-cell table:number-columns-repeated="5" table:style-name="ce39"/>
          <table:table-cell table:number-columns-repeated="51"/>
        </table:table-row>
        <table:table-row table:style-name="ro1">
          <table:table-cell table:style-name="ce40" office:value-type="string" calcext:value-type="string">
            <text:p>簽核</text:p>
          </table:table-cell>
          <table:table-cell table:style-name="ce40" office:value-type="string" calcext:value-type="string">
            <text:p>順序</text:p>
          </table:table-cell>
          <table:table-cell table:style-name="ce43" office:value-type="string" calcext:value-type="string" table:number-columns-spanned="4" table:number-rows-spanned="1">
            <text:p>簽核單位及主管</text:p>
          </table:table-cell>
          <table:covered-table-cell table:number-columns-repeated="3" table:style-name="ce43"/>
          <table:table-cell/>
          <table:table-cell table:style-name="ce40" office:value-type="string" calcext:value-type="string">
            <text:p>簽核</text:p>
          </table:table-cell>
          <table:table-cell table:style-name="ce40" office:value-type="string" calcext:value-type="string">
            <text:p>順序</text:p>
          </table:table-cell>
          <table:table-cell table:style-name="ce43" office:value-type="string" calcext:value-type="string" table:number-columns-spanned="4" table:number-rows-spanned="1">
            <text:p>簽核單位及主管</text:p>
          </table:table-cell>
          <table:covered-table-cell table:number-columns-repeated="3" table:style-name="ce43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單位直屬一級主管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單位直屬一級主管</text:p>
          </table:table-cell>
          <table:covered-table-cell table:number-columns-repeated="3" table:style-name="ce44"/>
          <table:table-cell table:number-columns-repeated="51"/>
        </table:table-row>
        <table:table-row table:style-name="ro2">
          <table:table-cell table:style-name="ce42" table:number-columns-repeated="2"/>
          <table:table-cell table:style-name="ce45" office:value-type="string" calcext:value-type="string" table:number-columns-spanned="2" table:number-rows-spanned="2">
            <text:p>開立核銷</text:p>
            <text:p>工讀時數</text:p>
          </table:table-cell>
          <table:covered-table-cell table:style-name="ce45"/>
          <table:table-cell table:style-name="ce44" office:value-type="string" calcext:value-type="string" table:number-columns-spanned="2" table:number-rows-spanned="1">
            <text:p>學務處<text:span text:style-name="T58"> </text:span><text:span text:style-name="T52">職涯發展中心</text:span><text:span text:style-name="T59"> </text:span><text:span text:style-name="T53">(G</text:span><text:span text:style-name="T52">棟</text:span><text:span text:style-name="T53">2</text:span><text:span text:style-name="T52">樓</text:span><text:span text:style-name="T53">)</text:span></text:p>
          </table:table-cell>
          <table:covered-table-cell table:style-name="ce44"/>
          <table:table-cell/>
          <table:table-cell table:style-name="ce42" table:number-columns-repeated="2"/>
          <table:table-cell table:style-name="ce45" office:value-type="string" calcext:value-type="string" table:number-columns-spanned="2" table:number-rows-spanned="2">
            <text:p>開立核銷</text:p>
            <text:p>工讀時數</text:p>
          </table:table-cell>
          <table:covered-table-cell table:style-name="ce45"/>
          <table:table-cell table:style-name="ce44" office:value-type="string" calcext:value-type="string" table:number-columns-spanned="2" table:number-rows-spanned="1">
            <text:p>學務處<text:span text:style-name="T58"> </text:span><text:span text:style-name="T52">職涯發展中心</text:span><text:span text:style-name="T59"> </text:span><text:span text:style-name="T53">(G</text:span><text:span text:style-name="T52">棟</text:span><text:span text:style-name="T53">2</text:span><text:span text:style-name="T52">樓</text:span><text:span text:style-name="T53">)</text:span></text:p>
          </table:table-cell>
          <table:covered-table-cell table:style-name="ce44"/>
          <table:table-cell table:number-columns-repeated="51"/>
        </table:table-row>
        <table:table-row table:style-name="ro2">
          <table:table-cell table:style-name="ce42" table:number-columns-repeated="2"/>
          <table:covered-table-cell table:number-columns-repeated="2" table:style-name="ce45"/>
          <table:table-cell table:style-name="ce44" office:value-type="string" calcext:value-type="string" table:number-columns-spanned="2" table:number-rows-spanned="1">
            <text:p>張宏生<text:span text:style-name="T58"> </text:span><text:span text:style-name="T52">學務長</text:span><text:span text:style-name="T59"> </text:span><text:span text:style-name="T53">(G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style-name="ce44"/>
          <table:table-cell/>
          <table:table-cell table:style-name="ce42" table:number-columns-repeated="2"/>
          <table:covered-table-cell table:number-columns-repeated="2" table:style-name="ce45"/>
          <table:table-cell table:style-name="ce44" office:value-type="string" calcext:value-type="string" table:number-columns-spanned="2" table:number-rows-spanned="1">
            <text:p>張宏生<text:span text:style-name="T58"> </text:span><text:span text:style-name="T52">學務長</text:span><text:span text:style-name="T59"> </text:span><text:span text:style-name="T53">(G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style-name="ce44"/>
          <table:table-cell table:number-columns-repeated="51"/>
        </table:table-row>
        <table:table-row table:style-name="ro12">
          <table:table-cell table:style-name="ce42" table:number-columns-repeated="2"/>
          <table:table-cell table:style-name="ce46" office:value-type="string" calcext:value-type="string" table:number-columns-spanned="4" table:number-rows-spanned="1">
            <text:p>計畫管考助理<text:span text:style-name="T46">-</text:span><text:span text:style-name="T47">若無對應相關計畫，請逕送總辦管考</text:span></text:p>
            <text:p><text:span text:style-name="T48">□</text:span><text:span text:style-name="T49"> </text:span><text:span text:style-name="T50">鄭慧伶</text:span><text:span text:style-name="T51">(</text:span><text:span text:style-name="T50">設計</text:span><text:span text:style-name="T51">)</text:span><text:span text:style-name="T50">：</text:span><text:span text:style-name="T51">A1</text:span><text:span text:style-name="T50">、</text:span><text:span text:style-name="T51">B2</text:span><text:span text:style-name="T50">　；□</text:span><text:span text:style-name="T49"> </text:span><text:span text:style-name="T50">許令瑋</text:span><text:span text:style-name="T51">(</text:span><text:span text:style-name="T50">民生</text:span><text:span text:style-name="T51">)</text:span><text:span text:style-name="T50">：</text:span><text:span text:style-name="T51">A2</text:span><text:span text:style-name="T50">民生、</text:span><text:span text:style-name="T51">C</text:span></text:p>
            <text:p><text:span text:style-name="T48">□</text:span><text:span text:style-name="T51"> </text:span><text:span text:style-name="T50">梁淑美</text:span><text:span text:style-name="T51">(IR)</text:span><text:span text:style-name="T50">：</text:span><text:span text:style-name="T51">A5</text:span><text:span text:style-name="T50">　　　　；□</text:span><text:span text:style-name="T49"> </text:span><text:span text:style-name="T50">廖千靚</text:span><text:span text:style-name="T51">(</text:span><text:span text:style-name="T50">研發</text:span><text:span text:style-name="T51">)</text:span><text:span text:style-name="T50">：</text:span><text:span text:style-name="T51">B3</text:span></text:p>
            <text:p><text:span text:style-name="T48">□</text:span><text:span text:style-name="T51"> </text:span><text:span text:style-name="T50">洪瑋苓</text:span><text:span text:style-name="T51">(</text:span><text:span text:style-name="T50">職涯</text:span><text:span text:style-name="T51">)</text:span><text:span text:style-name="T50">：</text:span><text:span text:style-name="T51">D1</text:span></text:p>
          </table:table-cell>
          <table:covered-table-cell table:number-columns-repeated="3" table:style-name="ce46"/>
          <table:table-cell/>
          <table:table-cell table:style-name="ce42" table:number-columns-repeated="2"/>
          <table:table-cell table:style-name="ce46" office:value-type="string" calcext:value-type="string" table:number-columns-spanned="4" table:number-rows-spanned="1">
            <text:p>計畫管考助理<text:span text:style-name="T46">-</text:span><text:span text:style-name="T47">若無對應相關計畫，請逕送總辦管考</text:span></text:p>
            <text:p><text:span text:style-name="T48">□</text:span><text:span text:style-name="T49"> </text:span><text:span text:style-name="T50">鄭慧伶</text:span><text:span text:style-name="T51">(</text:span><text:span text:style-name="T50">設計</text:span><text:span text:style-name="T51">)</text:span><text:span text:style-name="T50">：</text:span><text:span text:style-name="T51">A1</text:span><text:span text:style-name="T50">、</text:span><text:span text:style-name="T51">B2</text:span><text:span text:style-name="T50">　；□</text:span><text:span text:style-name="T49"> </text:span><text:span text:style-name="T50">許令瑋</text:span><text:span text:style-name="T51">(</text:span><text:span text:style-name="T50">民生</text:span><text:span text:style-name="T51">)</text:span><text:span text:style-name="T50">：</text:span><text:span text:style-name="T51">A2</text:span><text:span text:style-name="T50">民生、</text:span><text:span text:style-name="T51">C</text:span></text:p>
            <text:p><text:span text:style-name="T48">□</text:span><text:span text:style-name="T51"> </text:span><text:span text:style-name="T50">梁淑美</text:span><text:span text:style-name="T51">(IR)</text:span><text:span text:style-name="T50">：</text:span><text:span text:style-name="T51">A5</text:span><text:span text:style-name="T50">　　　　；□</text:span><text:span text:style-name="T49"> </text:span><text:span text:style-name="T50">廖千靚</text:span><text:span text:style-name="T51">(</text:span><text:span text:style-name="T50">研發</text:span><text:span text:style-name="T51">)</text:span><text:span text:style-name="T50">：</text:span><text:span text:style-name="T51">B3</text:span></text:p>
            <text:p><text:span text:style-name="T48">□</text:span><text:span text:style-name="T51"> </text:span><text:span text:style-name="T50">洪瑋苓</text:span><text:span text:style-name="T51">(</text:span><text:span text:style-name="T50">職涯</text:span><text:span text:style-name="T51">)</text:span><text:span text:style-name="T50">：</text:span><text:span text:style-name="T51">D1</text:span></text:p>
          </table:table-cell>
          <table:covered-table-cell table:number-columns-repeated="3" table:style-name="ce46"/>
          <table:table-cell table:number-columns-repeated="51"/>
        </table:table-row>
        <table:table-row table:style-name="ro12">
          <table:table-cell table:style-name="ce41" table:number-columns-repeated="2"/>
          <table:table-cell table:style-name="ce47" office:value-type="string" calcext:value-type="string" table:number-columns-spanned="4" table:number-rows-spanned="1">
            <text:p>高教深耕計畫<text:span text:style-name="T46">_</text:span><text:span text:style-name="T52">總辦管考</text:span><text:span text:style-name="T53">(L</text:span><text:span text:style-name="T52">棟</text:span><text:span text:style-name="T53">7</text:span><text:span text:style-name="T52">樓</text:span><text:span text:style-name="T53">):</text:span></text:p>
            <text:p><text:span text:style-name="T54">□</text:span><text:span text:style-name="T55"> </text:span><text:span text:style-name="T56">許嘉純</text:span><text:span text:style-name="T57"> </text:span><text:span text:style-name="T55">: A4</text:span></text:p>
            <text:p><text:span text:style-name="T54">□</text:span><text:span text:style-name="T55"> </text:span><text:span text:style-name="T56">林采羚</text:span><text:span text:style-name="T57"> </text:span><text:span text:style-name="T55">: A1, A2, A3, A5, B1, B2, B3, C1 D1</text:span></text:p>
            <text:p><text:span text:style-name="T54">□</text:span><text:span text:style-name="T55"> </text:span><text:span text:style-name="T56">莊博州</text:span><text:span text:style-name="T57"> </text:span><text:span text:style-name="T55">: A6, A7, D2, </text:span><text:span text:style-name="T56">跨域平台課程</text:span></text:p>
          </table:table-cell>
          <table:covered-table-cell table:number-columns-repeated="3" table:style-name="ce47"/>
          <table:table-cell/>
          <table:table-cell table:style-name="ce41" table:number-columns-repeated="2"/>
          <table:table-cell table:style-name="ce47" office:value-type="string" calcext:value-type="string" table:number-columns-spanned="4" table:number-rows-spanned="1">
            <text:p>高教深耕計畫<text:span text:style-name="T46">_</text:span><text:span text:style-name="T52">總辦管考</text:span><text:span text:style-name="T53">(L</text:span><text:span text:style-name="T52">棟</text:span><text:span text:style-name="T53">7</text:span><text:span text:style-name="T52">樓</text:span><text:span text:style-name="T53">):</text:span></text:p>
            <text:p><text:span text:style-name="T54">□</text:span><text:span text:style-name="T55"> </text:span><text:span text:style-name="T56">許嘉純</text:span><text:span text:style-name="T57"> </text:span><text:span text:style-name="T55">: A4</text:span></text:p>
            <text:p><text:span text:style-name="T54">□</text:span><text:span text:style-name="T55"> </text:span><text:span text:style-name="T56">林采羚</text:span><text:span text:style-name="T57"> </text:span><text:span text:style-name="T55">: A1, A2, A3, A5, B1, B2, B3, C1 D1</text:span></text:p>
            <text:p><text:span text:style-name="T54">□</text:span><text:span text:style-name="T55"> </text:span><text:span text:style-name="T56">莊博州</text:span><text:span text:style-name="T57"> </text:span><text:span text:style-name="T55">: A6, A7, D2, </text:span><text:span text:style-name="T56">跨域平台課程</text:span></text:p>
          </table:table-cell>
          <table:covered-table-cell table:number-columns-repeated="3" table:style-name="ce47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人資室<text:span text:style-name="T46">(L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人資室<text:span text:style-name="T46">(L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number-columns-repeated="3" table:style-name="ce44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總務處<text:span text:style-name="T46">(L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總務處<text:span text:style-name="T46">(L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number-columns-repeated="3" table:style-name="ce44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會計室<text:span text:style-name="T46">(L</text:span><text:span text:style-name="T52">棟</text:span><text:span text:style-name="T53">2</text:span><text:span text:style-name="T52">樓</text:span><text:span text:style-name="T53">)</text:span>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會計室<text:span text:style-name="T46">(L</text:span><text:span text:style-name="T52">棟</text:span><text:span text:style-name="T53">2</text:span><text:span text:style-name="T52">樓</text:span><text:span text:style-name="T53">)</text:span></text:p>
          </table:table-cell>
          <table:covered-table-cell table:number-columns-repeated="3" table:style-name="ce44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8" office:value-type="string" calcext:value-type="string" table:number-columns-spanned="2" table:number-rows-spanned="3">
            <text:p>分層</text:p>
            <text:p>決行</text:p>
          </table:table-cell>
          <table:covered-table-cell table:style-name="ce48"/>
          <table:table-cell table:style-name="ce49" office:value-type="string" calcext:value-type="string">
            <text:p>江添財<text:span text:style-name="T60"> </text:span><text:span text:style-name="T61">副執行長</text:span><text:span text:style-name="T62">(L</text:span><text:span text:style-name="T61">棟</text:span><text:span text:style-name="T62">7</text:span><text:span text:style-name="T61">樓</text:span><text:span text:style-name="T62">)</text:span></text:p>
          </table:table-cell>
          <table:table-cell table:style-name="ce50" office:value-type="string" calcext:value-type="string">
            <text:p>(<text:span text:style-name="T54">未達</text:span><text:span text:style-name="T55">1</text:span><text:span text:style-name="T56">萬元</text:span><text:span text:style-name="T55">)</text:span></text:p>
          </table:table-cell>
          <table:table-cell/>
          <table:table-cell table:style-name="ce41" table:number-columns-repeated="2"/>
          <table:table-cell table:style-name="ce48" office:value-type="string" calcext:value-type="string" table:number-columns-spanned="2" table:number-rows-spanned="3">
            <text:p>分層</text:p>
            <text:p>決行</text:p>
          </table:table-cell>
          <table:covered-table-cell table:style-name="ce48"/>
          <table:table-cell table:style-name="ce49" office:value-type="string" calcext:value-type="string">
            <text:p>江添財<text:span text:style-name="T60"> </text:span><text:span text:style-name="T61">副執行長</text:span><text:span text:style-name="T62">(L</text:span><text:span text:style-name="T61">棟</text:span><text:span text:style-name="T62">7</text:span><text:span text:style-name="T61">樓</text:span><text:span text:style-name="T62">)</text:span></text:p>
          </table:table-cell>
          <table:table-cell table:style-name="ce50" office:value-type="string" calcext:value-type="string">
            <text:p>(<text:span text:style-name="T54">未達</text:span><text:span text:style-name="T55">1</text:span><text:span text:style-name="T56">萬元</text:span><text:span text:style-name="T55">)</text:span></text:p>
          </table:table-cell>
          <table:table-cell table:number-columns-repeated="51"/>
        </table:table-row>
        <table:table-row table:style-name="ro2">
          <table:table-cell table:style-name="ce41" table:number-columns-repeated="2"/>
          <table:covered-table-cell table:number-columns-repeated="2" table:style-name="ce48"/>
          <table:table-cell table:style-name="ce49" office:value-type="string" calcext:value-type="string">
            <text:p>歐陽慧剛<text:span text:style-name="T60"> </text:span><text:span text:style-name="T61">執行長</text:span><text:span text:style-name="T62">(A</text:span><text:span text:style-name="T61">棟</text:span><text:span text:style-name="T62">1</text:span><text:span text:style-name="T61">樓</text:span><text:span text:style-name="T62">)</text:span></text:p>
          </table:table-cell>
          <table:table-cell table:style-name="ce50" office:value-type="string" calcext:value-type="string">
            <text:p>(1<text:span text:style-name="T54">萬元</text:span><text:span text:style-name="T55">(</text:span><text:span text:style-name="T56">含</text:span><text:span text:style-name="T55">)</text:span><text:span text:style-name="T56">～未達</text:span><text:span text:style-name="T55">10</text:span><text:span text:style-name="T56">萬元</text:span><text:span text:style-name="T55">)</text:span></text:p>
          </table:table-cell>
          <table:table-cell/>
          <table:table-cell table:style-name="ce41" table:number-columns-repeated="2"/>
          <table:covered-table-cell table:number-columns-repeated="2" table:style-name="ce48"/>
          <table:table-cell table:style-name="ce49" office:value-type="string" calcext:value-type="string">
            <text:p>歐陽慧剛<text:span text:style-name="T60"> </text:span><text:span text:style-name="T61">執行長</text:span><text:span text:style-name="T62">(A</text:span><text:span text:style-name="T61">棟</text:span><text:span text:style-name="T62">1</text:span><text:span text:style-name="T61">樓</text:span><text:span text:style-name="T62">)</text:span></text:p>
          </table:table-cell>
          <table:table-cell table:style-name="ce50" office:value-type="string" calcext:value-type="string">
            <text:p>(1<text:span text:style-name="T54">萬元</text:span><text:span text:style-name="T55">(</text:span><text:span text:style-name="T56">含</text:span><text:span text:style-name="T55">)</text:span><text:span text:style-name="T56">～未達</text:span><text:span text:style-name="T55">10</text:span><text:span text:style-name="T56">萬元</text:span><text:span text:style-name="T55">)</text:span></text:p>
          </table:table-cell>
          <table:table-cell table:number-columns-repeated="51"/>
        </table:table-row>
        <table:table-row table:style-name="ro2">
          <table:table-cell table:style-name="ce41" table:number-columns-repeated="2"/>
          <table:covered-table-cell table:number-columns-repeated="2" table:style-name="ce48"/>
          <table:table-cell table:style-name="ce49" office:value-type="string" calcext:value-type="string">
            <text:p>陳振貴<text:span text:style-name="T60"> </text:span><text:span text:style-name="T61">校長</text:span></text:p>
          </table:table-cell>
          <table:table-cell table:style-name="ce50" office:value-type="string" calcext:value-type="string">
            <text:p>(10<text:span text:style-name="T54">萬元</text:span><text:span text:style-name="T55">(</text:span><text:span text:style-name="T56">含</text:span><text:span text:style-name="T55">)</text:span><text:span text:style-name="T56">以上</text:span><text:span text:style-name="T55">)</text:span></text:p>
          </table:table-cell>
          <table:table-cell/>
          <table:table-cell table:style-name="ce41" table:number-columns-repeated="2"/>
          <table:covered-table-cell table:number-columns-repeated="2" table:style-name="ce48"/>
          <table:table-cell table:style-name="ce49" office:value-type="string" calcext:value-type="string">
            <text:p>陳振貴<text:span text:style-name="T60"> </text:span><text:span text:style-name="T61">校長</text:span></text:p>
          </table:table-cell>
          <table:table-cell table:style-name="ce50" office:value-type="string" calcext:value-type="string">
            <text:p>(10<text:span text:style-name="T54">萬元</text:span><text:span text:style-name="T55">(</text:span><text:span text:style-name="T56">含</text:span><text:span text:style-name="T55">)</text:span><text:span text:style-name="T56">以上</text:span><text:span text:style-name="T55">)</text:span></text:p>
          </table:table-cell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擲回原單位<text:span text:style-name="T46">:</text:span>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擲回原單位<text:span text:style-name="T46">:</text:span></text:p>
          </table:table-cell>
          <table:covered-table-cell table:number-columns-repeated="3" table:style-name="ce44"/>
          <table:table-cell table:number-columns-repeated="51"/>
        </table:table-row>
        <table:table-row table:style-name="ro7">
          <table:table-cell table:number-columns-repeated="64"/>
        </table:table-row>
        <table:table-row table:style-name="ro1">
          <table:table-cell table:style-name="ce39" office:value-type="string" calcext:value-type="string" table:number-columns-spanned="6" table:number-rows-spanned="1">
            <text:p>【<text:span text:style-name="T35">109</text:span><text:span text:style-name="T44">高教深耕計畫 </text:span><text:span text:style-name="T45">- </text:span><text:span text:style-name="T44">簽核流程】</text:span></text:p>
          </table:table-cell>
          <table:covered-table-cell table:number-columns-repeated="5" table:style-name="ce39"/>
          <table:table-cell/>
          <table:table-cell table:style-name="ce39" office:value-type="string" calcext:value-type="string" table:number-columns-spanned="6" table:number-rows-spanned="1">
            <text:p>【<text:span text:style-name="T35">109</text:span><text:span text:style-name="T44">高教深耕計畫 </text:span><text:span text:style-name="T45">- </text:span><text:span text:style-name="T44">簽核流程】</text:span></text:p>
          </table:table-cell>
          <table:covered-table-cell table:number-columns-repeated="5" table:style-name="ce39"/>
          <table:table-cell table:number-columns-repeated="51"/>
        </table:table-row>
        <table:table-row table:style-name="ro1">
          <table:table-cell table:style-name="ce40" office:value-type="string" calcext:value-type="string">
            <text:p>簽核</text:p>
          </table:table-cell>
          <table:table-cell table:style-name="ce40" office:value-type="string" calcext:value-type="string">
            <text:p>順序</text:p>
          </table:table-cell>
          <table:table-cell table:style-name="ce43" office:value-type="string" calcext:value-type="string" table:number-columns-spanned="4" table:number-rows-spanned="1">
            <text:p>簽核單位及主管</text:p>
          </table:table-cell>
          <table:covered-table-cell table:number-columns-repeated="3" table:style-name="ce43"/>
          <table:table-cell/>
          <table:table-cell table:style-name="ce40" office:value-type="string" calcext:value-type="string">
            <text:p>簽核</text:p>
          </table:table-cell>
          <table:table-cell table:style-name="ce40" office:value-type="string" calcext:value-type="string">
            <text:p>順序</text:p>
          </table:table-cell>
          <table:table-cell table:style-name="ce43" office:value-type="string" calcext:value-type="string" table:number-columns-spanned="4" table:number-rows-spanned="1">
            <text:p>簽核單位及主管</text:p>
          </table:table-cell>
          <table:covered-table-cell table:number-columns-repeated="3" table:style-name="ce43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單位直屬一級主管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單位直屬一級主管</text:p>
          </table:table-cell>
          <table:covered-table-cell table:number-columns-repeated="3" table:style-name="ce44"/>
          <table:table-cell table:number-columns-repeated="51"/>
        </table:table-row>
        <table:table-row table:style-name="ro2">
          <table:table-cell table:style-name="ce42" table:number-columns-repeated="2"/>
          <table:table-cell table:style-name="ce45" office:value-type="string" calcext:value-type="string" table:number-columns-spanned="2" table:number-rows-spanned="2">
            <text:p>開立核銷</text:p>
            <text:p>工讀時數</text:p>
          </table:table-cell>
          <table:covered-table-cell table:style-name="ce45"/>
          <table:table-cell table:style-name="ce44" office:value-type="string" calcext:value-type="string" table:number-columns-spanned="2" table:number-rows-spanned="1">
            <text:p>學務處<text:span text:style-name="T58"> </text:span><text:span text:style-name="T52">職涯發展中心</text:span><text:span text:style-name="T59"> </text:span><text:span text:style-name="T53">(G</text:span><text:span text:style-name="T52">棟</text:span><text:span text:style-name="T53">2</text:span><text:span text:style-name="T52">樓</text:span><text:span text:style-name="T53">)</text:span></text:p>
          </table:table-cell>
          <table:covered-table-cell table:style-name="ce44"/>
          <table:table-cell/>
          <table:table-cell table:style-name="ce42" table:number-columns-repeated="2"/>
          <table:table-cell table:style-name="ce45" office:value-type="string" calcext:value-type="string" table:number-columns-spanned="2" table:number-rows-spanned="2">
            <text:p>開立核銷</text:p>
            <text:p>工讀時數</text:p>
          </table:table-cell>
          <table:covered-table-cell table:style-name="ce45"/>
          <table:table-cell table:style-name="ce44" office:value-type="string" calcext:value-type="string" table:number-columns-spanned="2" table:number-rows-spanned="1">
            <text:p>學務處<text:span text:style-name="T58"> </text:span><text:span text:style-name="T52">職涯發展中心</text:span><text:span text:style-name="T59"> </text:span><text:span text:style-name="T53">(G</text:span><text:span text:style-name="T52">棟</text:span><text:span text:style-name="T53">2</text:span><text:span text:style-name="T52">樓</text:span><text:span text:style-name="T53">)</text:span></text:p>
          </table:table-cell>
          <table:covered-table-cell table:style-name="ce44"/>
          <table:table-cell table:number-columns-repeated="51"/>
        </table:table-row>
        <table:table-row table:style-name="ro2">
          <table:table-cell table:style-name="ce42" table:number-columns-repeated="2"/>
          <table:covered-table-cell table:number-columns-repeated="2" table:style-name="ce45"/>
          <table:table-cell table:style-name="ce44" office:value-type="string" calcext:value-type="string" table:number-columns-spanned="2" table:number-rows-spanned="1">
            <text:p>張宏生<text:span text:style-name="T58"> </text:span><text:span text:style-name="T52">學務長</text:span><text:span text:style-name="T59"> </text:span><text:span text:style-name="T53">(G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style-name="ce44"/>
          <table:table-cell/>
          <table:table-cell table:style-name="ce42" table:number-columns-repeated="2"/>
          <table:covered-table-cell table:number-columns-repeated="2" table:style-name="ce45"/>
          <table:table-cell table:style-name="ce44" office:value-type="string" calcext:value-type="string" table:number-columns-spanned="2" table:number-rows-spanned="1">
            <text:p>張宏生<text:span text:style-name="T58"> </text:span><text:span text:style-name="T52">學務長</text:span><text:span text:style-name="T59"> </text:span><text:span text:style-name="T53">(G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style-name="ce44"/>
          <table:table-cell table:number-columns-repeated="51"/>
        </table:table-row>
        <table:table-row table:style-name="ro12">
          <table:table-cell table:style-name="ce42" table:number-columns-repeated="2"/>
          <table:table-cell table:style-name="ce46" office:value-type="string" calcext:value-type="string" table:number-columns-spanned="4" table:number-rows-spanned="1">
            <text:p>計畫管考助理<text:span text:style-name="T46">-</text:span><text:span text:style-name="T47">若無對應相關計畫，請逕送總辦管考</text:span></text:p>
            <text:p><text:span text:style-name="T48">□</text:span><text:span text:style-name="T49"> </text:span><text:span text:style-name="T50">鄭慧伶</text:span><text:span text:style-name="T51">(</text:span><text:span text:style-name="T50">設計</text:span><text:span text:style-name="T51">)</text:span><text:span text:style-name="T50">：</text:span><text:span text:style-name="T51">A1</text:span><text:span text:style-name="T50">、</text:span><text:span text:style-name="T51">B2</text:span><text:span text:style-name="T50">　；□</text:span><text:span text:style-name="T49"> </text:span><text:span text:style-name="T50">許令瑋</text:span><text:span text:style-name="T51">(</text:span><text:span text:style-name="T50">民生</text:span><text:span text:style-name="T51">)</text:span><text:span text:style-name="T50">：</text:span><text:span text:style-name="T51">A2</text:span><text:span text:style-name="T50">民生、</text:span><text:span text:style-name="T51">C</text:span></text:p>
            <text:p><text:span text:style-name="T48">□</text:span><text:span text:style-name="T51"> </text:span><text:span text:style-name="T50">梁淑美</text:span><text:span text:style-name="T51">(IR)</text:span><text:span text:style-name="T50">：</text:span><text:span text:style-name="T51">A5</text:span><text:span text:style-name="T50">　　　　；□</text:span><text:span text:style-name="T49"> </text:span><text:span text:style-name="T50">廖千靚</text:span><text:span text:style-name="T51">(</text:span><text:span text:style-name="T50">研發</text:span><text:span text:style-name="T51">)</text:span><text:span text:style-name="T50">：</text:span><text:span text:style-name="T51">B3</text:span></text:p>
            <text:p><text:span text:style-name="T48">□</text:span><text:span text:style-name="T51"> </text:span><text:span text:style-name="T50">洪瑋苓</text:span><text:span text:style-name="T51">(</text:span><text:span text:style-name="T50">職涯</text:span><text:span text:style-name="T51">)</text:span><text:span text:style-name="T50">：</text:span><text:span text:style-name="T51">D1</text:span></text:p>
          </table:table-cell>
          <table:covered-table-cell table:number-columns-repeated="3" table:style-name="ce46"/>
          <table:table-cell/>
          <table:table-cell table:style-name="ce42" table:number-columns-repeated="2"/>
          <table:table-cell table:style-name="ce46" office:value-type="string" calcext:value-type="string" table:number-columns-spanned="4" table:number-rows-spanned="1">
            <text:p>計畫管考助理<text:span text:style-name="T46">-</text:span><text:span text:style-name="T47">若無對應相關計畫，請逕送總辦管考</text:span></text:p>
            <text:p><text:span text:style-name="T48">□</text:span><text:span text:style-name="T49"> </text:span><text:span text:style-name="T50">鄭慧伶</text:span><text:span text:style-name="T51">(</text:span><text:span text:style-name="T50">設計</text:span><text:span text:style-name="T51">)</text:span><text:span text:style-name="T50">：</text:span><text:span text:style-name="T51">A1</text:span><text:span text:style-name="T50">、</text:span><text:span text:style-name="T51">B2</text:span><text:span text:style-name="T50">　；□</text:span><text:span text:style-name="T49"> </text:span><text:span text:style-name="T50">許令瑋</text:span><text:span text:style-name="T51">(</text:span><text:span text:style-name="T50">民生</text:span><text:span text:style-name="T51">)</text:span><text:span text:style-name="T50">：</text:span><text:span text:style-name="T51">A2</text:span><text:span text:style-name="T50">民生、</text:span><text:span text:style-name="T51">C</text:span></text:p>
            <text:p><text:span text:style-name="T48">□</text:span><text:span text:style-name="T51"> </text:span><text:span text:style-name="T50">梁淑美</text:span><text:span text:style-name="T51">(IR)</text:span><text:span text:style-name="T50">：</text:span><text:span text:style-name="T51">A5</text:span><text:span text:style-name="T50">　　　　；□</text:span><text:span text:style-name="T49"> </text:span><text:span text:style-name="T50">廖千靚</text:span><text:span text:style-name="T51">(</text:span><text:span text:style-name="T50">研發</text:span><text:span text:style-name="T51">)</text:span><text:span text:style-name="T50">：</text:span><text:span text:style-name="T51">B3</text:span></text:p>
            <text:p><text:span text:style-name="T48">□</text:span><text:span text:style-name="T51"> </text:span><text:span text:style-name="T50">洪瑋苓</text:span><text:span text:style-name="T51">(</text:span><text:span text:style-name="T50">職涯</text:span><text:span text:style-name="T51">)</text:span><text:span text:style-name="T50">：</text:span><text:span text:style-name="T51">D1</text:span></text:p>
          </table:table-cell>
          <table:covered-table-cell table:number-columns-repeated="3" table:style-name="ce46"/>
          <table:table-cell table:number-columns-repeated="51"/>
        </table:table-row>
        <table:table-row table:style-name="ro12">
          <table:table-cell table:style-name="ce41" table:number-columns-repeated="2"/>
          <table:table-cell table:style-name="ce47" office:value-type="string" calcext:value-type="string" table:number-columns-spanned="4" table:number-rows-spanned="1">
            <text:p>高教深耕計畫<text:span text:style-name="T46">_</text:span><text:span text:style-name="T52">總辦管考</text:span><text:span text:style-name="T53">(L</text:span><text:span text:style-name="T52">棟</text:span><text:span text:style-name="T53">7</text:span><text:span text:style-name="T52">樓</text:span><text:span text:style-name="T53">):</text:span></text:p>
            <text:p><text:span text:style-name="T54">□</text:span><text:span text:style-name="T55"> </text:span><text:span text:style-name="T56">許嘉純</text:span><text:span text:style-name="T57"> </text:span><text:span text:style-name="T55">: A4</text:span></text:p>
            <text:p><text:span text:style-name="T54">□</text:span><text:span text:style-name="T55"> </text:span><text:span text:style-name="T56">林采羚</text:span><text:span text:style-name="T57"> </text:span><text:span text:style-name="T55">: A1, A2, A3, A5, B1, B2, B3, C1 D1</text:span></text:p>
            <text:p><text:span text:style-name="T54">□</text:span><text:span text:style-name="T55"> </text:span><text:span text:style-name="T56">莊博州</text:span><text:span text:style-name="T57"> </text:span><text:span text:style-name="T55">: A6, A7, D2, </text:span><text:span text:style-name="T56">跨域平台課程</text:span></text:p>
          </table:table-cell>
          <table:covered-table-cell table:number-columns-repeated="3" table:style-name="ce47"/>
          <table:table-cell/>
          <table:table-cell table:style-name="ce41" table:number-columns-repeated="2"/>
          <table:table-cell table:style-name="ce47" office:value-type="string" calcext:value-type="string" table:number-columns-spanned="4" table:number-rows-spanned="1">
            <text:p>高教深耕計畫<text:span text:style-name="T46">_</text:span><text:span text:style-name="T52">總辦管考</text:span><text:span text:style-name="T53">(L</text:span><text:span text:style-name="T52">棟</text:span><text:span text:style-name="T53">7</text:span><text:span text:style-name="T52">樓</text:span><text:span text:style-name="T53">):</text:span></text:p>
            <text:p><text:span text:style-name="T54">□</text:span><text:span text:style-name="T55"> </text:span><text:span text:style-name="T56">許嘉純</text:span><text:span text:style-name="T57"> </text:span><text:span text:style-name="T55">: A4</text:span></text:p>
            <text:p><text:span text:style-name="T54">□</text:span><text:span text:style-name="T55"> </text:span><text:span text:style-name="T56">林采羚</text:span><text:span text:style-name="T57"> </text:span><text:span text:style-name="T55">: A1, A2, A3, A5, B1, B2, B3, C1 D1</text:span></text:p>
            <text:p><text:span text:style-name="T54">□</text:span><text:span text:style-name="T55"> </text:span><text:span text:style-name="T56">莊博州</text:span><text:span text:style-name="T57"> </text:span><text:span text:style-name="T55">: A6, A7, D2, </text:span><text:span text:style-name="T56">跨域平台課程</text:span></text:p>
          </table:table-cell>
          <table:covered-table-cell table:number-columns-repeated="3" table:style-name="ce47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人資室<text:span text:style-name="T46">(L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人資室<text:span text:style-name="T46">(L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number-columns-repeated="3" table:style-name="ce44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總務處<text:span text:style-name="T46">(L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總務處<text:span text:style-name="T46">(L</text:span><text:span text:style-name="T52">棟</text:span><text:span text:style-name="T53">1</text:span><text:span text:style-name="T52">樓</text:span><text:span text:style-name="T53">)</text:span></text:p>
          </table:table-cell>
          <table:covered-table-cell table:number-columns-repeated="3" table:style-name="ce44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會計室<text:span text:style-name="T46">(L</text:span><text:span text:style-name="T52">棟</text:span><text:span text:style-name="T53">2</text:span><text:span text:style-name="T52">樓</text:span><text:span text:style-name="T53">)</text:span>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會計室<text:span text:style-name="T46">(L</text:span><text:span text:style-name="T52">棟</text:span><text:span text:style-name="T53">2</text:span><text:span text:style-name="T52">樓</text:span><text:span text:style-name="T53">)</text:span></text:p>
          </table:table-cell>
          <table:covered-table-cell table:number-columns-repeated="3" table:style-name="ce44"/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8" office:value-type="string" calcext:value-type="string" table:number-columns-spanned="2" table:number-rows-spanned="3">
            <text:p>分層</text:p>
            <text:p>決行</text:p>
          </table:table-cell>
          <table:covered-table-cell table:style-name="ce48"/>
          <table:table-cell table:style-name="ce49" office:value-type="string" calcext:value-type="string">
            <text:p>江添財<text:span text:style-name="T60"> </text:span><text:span text:style-name="T61">副執行長</text:span><text:span text:style-name="T62">(L</text:span><text:span text:style-name="T61">棟</text:span><text:span text:style-name="T62">7</text:span><text:span text:style-name="T61">樓</text:span><text:span text:style-name="T62">)</text:span></text:p>
          </table:table-cell>
          <table:table-cell table:style-name="ce50" office:value-type="string" calcext:value-type="string">
            <text:p>(<text:span text:style-name="T54">未達</text:span><text:span text:style-name="T55">1</text:span><text:span text:style-name="T56">萬元</text:span><text:span text:style-name="T55">)</text:span></text:p>
          </table:table-cell>
          <table:table-cell/>
          <table:table-cell table:style-name="ce41" table:number-columns-repeated="2"/>
          <table:table-cell table:style-name="ce48" office:value-type="string" calcext:value-type="string" table:number-columns-spanned="2" table:number-rows-spanned="3">
            <text:p>分層</text:p>
            <text:p>決行</text:p>
          </table:table-cell>
          <table:covered-table-cell table:style-name="ce48"/>
          <table:table-cell table:style-name="ce49" office:value-type="string" calcext:value-type="string">
            <text:p>江添財<text:span text:style-name="T60"> </text:span><text:span text:style-name="T61">副執行長</text:span><text:span text:style-name="T62">(L</text:span><text:span text:style-name="T61">棟</text:span><text:span text:style-name="T62">7</text:span><text:span text:style-name="T61">樓</text:span><text:span text:style-name="T62">)</text:span></text:p>
          </table:table-cell>
          <table:table-cell table:style-name="ce50" office:value-type="string" calcext:value-type="string">
            <text:p>(<text:span text:style-name="T54">未達</text:span><text:span text:style-name="T55">1</text:span><text:span text:style-name="T56">萬元</text:span><text:span text:style-name="T55">)</text:span></text:p>
          </table:table-cell>
          <table:table-cell table:number-columns-repeated="51"/>
        </table:table-row>
        <table:table-row table:style-name="ro2">
          <table:table-cell table:style-name="ce41" table:number-columns-repeated="2"/>
          <table:covered-table-cell table:number-columns-repeated="2" table:style-name="ce48"/>
          <table:table-cell table:style-name="ce49" office:value-type="string" calcext:value-type="string">
            <text:p>歐陽慧剛<text:span text:style-name="T60"> </text:span><text:span text:style-name="T61">執行長</text:span><text:span text:style-name="T62">(A</text:span><text:span text:style-name="T61">棟</text:span><text:span text:style-name="T62">1</text:span><text:span text:style-name="T61">樓</text:span><text:span text:style-name="T62">)</text:span></text:p>
          </table:table-cell>
          <table:table-cell table:style-name="ce50" office:value-type="string" calcext:value-type="string">
            <text:p>(1<text:span text:style-name="T54">萬元</text:span><text:span text:style-name="T55">(</text:span><text:span text:style-name="T56">含</text:span><text:span text:style-name="T55">)</text:span><text:span text:style-name="T56">～未達</text:span><text:span text:style-name="T55">10</text:span><text:span text:style-name="T56">萬元</text:span><text:span text:style-name="T55">)</text:span></text:p>
          </table:table-cell>
          <table:table-cell/>
          <table:table-cell table:style-name="ce41" table:number-columns-repeated="2"/>
          <table:covered-table-cell table:number-columns-repeated="2" table:style-name="ce48"/>
          <table:table-cell table:style-name="ce49" office:value-type="string" calcext:value-type="string">
            <text:p>歐陽慧剛<text:span text:style-name="T60"> </text:span><text:span text:style-name="T61">執行長</text:span><text:span text:style-name="T62">(A</text:span><text:span text:style-name="T61">棟</text:span><text:span text:style-name="T62">1</text:span><text:span text:style-name="T61">樓</text:span><text:span text:style-name="T62">)</text:span></text:p>
          </table:table-cell>
          <table:table-cell table:style-name="ce50" office:value-type="string" calcext:value-type="string">
            <text:p>(1<text:span text:style-name="T54">萬元</text:span><text:span text:style-name="T55">(</text:span><text:span text:style-name="T56">含</text:span><text:span text:style-name="T55">)</text:span><text:span text:style-name="T56">～未達</text:span><text:span text:style-name="T55">10</text:span><text:span text:style-name="T56">萬元</text:span><text:span text:style-name="T55">)</text:span></text:p>
          </table:table-cell>
          <table:table-cell table:number-columns-repeated="51"/>
        </table:table-row>
        <table:table-row table:style-name="ro2">
          <table:table-cell table:style-name="ce41" table:number-columns-repeated="2"/>
          <table:covered-table-cell table:number-columns-repeated="2" table:style-name="ce48"/>
          <table:table-cell table:style-name="ce49" office:value-type="string" calcext:value-type="string">
            <text:p>陳振貴<text:span text:style-name="T60"> </text:span><text:span text:style-name="T61">校長</text:span></text:p>
          </table:table-cell>
          <table:table-cell table:style-name="ce50" office:value-type="string" calcext:value-type="string">
            <text:p>(10<text:span text:style-name="T54">萬元</text:span><text:span text:style-name="T55">(</text:span><text:span text:style-name="T56">含</text:span><text:span text:style-name="T55">)</text:span><text:span text:style-name="T56">以上</text:span><text:span text:style-name="T55">)</text:span></text:p>
          </table:table-cell>
          <table:table-cell/>
          <table:table-cell table:style-name="ce41" table:number-columns-repeated="2"/>
          <table:covered-table-cell table:number-columns-repeated="2" table:style-name="ce48"/>
          <table:table-cell table:style-name="ce49" office:value-type="string" calcext:value-type="string">
            <text:p>陳振貴<text:span text:style-name="T60"> </text:span><text:span text:style-name="T61">校長</text:span></text:p>
          </table:table-cell>
          <table:table-cell table:style-name="ce50" office:value-type="string" calcext:value-type="string">
            <text:p>(10<text:span text:style-name="T54">萬元</text:span><text:span text:style-name="T55">(</text:span><text:span text:style-name="T56">含</text:span><text:span text:style-name="T55">)</text:span><text:span text:style-name="T56">以上</text:span><text:span text:style-name="T55">)</text:span></text:p>
          </table:table-cell>
          <table:table-cell table:number-columns-repeated="51"/>
        </table:table-row>
        <table:table-row table:style-name="ro2"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擲回原單位<text:span text:style-name="T46">:</text:span></text:p>
          </table:table-cell>
          <table:covered-table-cell table:number-columns-repeated="3" table:style-name="ce44"/>
          <table:table-cell/>
          <table:table-cell table:style-name="ce41" table:number-columns-repeated="2"/>
          <table:table-cell table:style-name="ce44" office:value-type="string" calcext:value-type="string" table:number-columns-spanned="4" table:number-rows-spanned="1">
            <text:p>擲回原單位<text:span text:style-name="T46">:</text:span></text:p>
          </table:table-cell>
          <table:covered-table-cell table:number-columns-repeated="3" table:style-name="ce44"/>
          <table:table-cell table:number-columns-repeated="51"/>
        </table:table-row>
        <table:table-row table:style-name="ro1" table:number-rows-repeated="956">
          <table:table-cell table:number-columns-repeated="64"/>
        </table:table-row>
        <table:table-row table:style-name="ro11" table:number-rows-repeated="1047575">
          <table:table-cell table:number-columns-repeated="64"/>
        </table:table-row>
        <table:table-row table:style-name="ro1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Microsoft JhengHei" svg:font-family="'Microsoft JhengHei'"/>
    <style:font-face style:name="細明體" svg:font-family="細明體" style:font-family-generic="modern"/>
    <style:font-face style:name="Times New Roman" svg:font-family="'Times New Roman'" style:font-family-generic="roman"/>
    <style:font-face style:name="DFKai-SB" svg:font-family="DFKai-SB" style:font-family-generic="script"/>
    <style:font-face style:name="標楷體" svg:font-family="標楷體" style:font-family-generic="script"/>
    <style:font-face style:name="Arial" svg:font-family="Arial" style:font-family-generic="swiss"/>
    <style:font-face style:name="Segoe UI Symbol" svg:font-family="'Segoe UI Symbol'" style:font-family-generic="swiss"/>
    <style:font-face style:name="微軟正黑體1" svg:font-family="微軟正黑體" style:font-family-generic="swiss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0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0P0"/>
    </number:number-style>
    <number:number-style style:name="N152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2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3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3P0"/>
    </number:number-style>
    <number:date-style style:name="N154">
      <number:month/>
      <number:text>/</number:text>
      <number:day/>
      <number:text>/</number:text>
      <number:year/>
    </number:date-style>
    <number:date-style style:name="N155">
      <number:year number:style="long"/>
      <number:text>年</number:text>
      <number:month/>
      <number:text>月</number:text>
      <number:day/>
      <number:text>日</number:text>
    </number:date-style>
    <number:time-style style:name="N156">
      <number:am-pm/>
      <number:hours number:style="long"/>
      <number:text>時</number:text>
      <number:minutes number:style="long"/>
      <number:text>分</number:text>
    </number:time-style>
    <number:time-style style:name="N157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8P0" style:volatile="true">
      <number:number number:decimal-places="0" number:min-decimal-places="0" number:min-integer-digits="1" number:grouping="true"/>
    </number:number-style>
    <number:number-style style:name="N158">
      <number:text>-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</number:number-style>
    <number:number-style style:name="N15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2" number:min-decimal-places="2" number:min-integer-digits="1" number:grouping="true"/>
    </number:number-style>
    <number:number-style style:name="N160">
      <number:text>-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1P0"/>
    </number:number-style>
    <number:number-style style:name="N16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time-style style:name="N178">
      <number:minutes number:style="long"/>
      <number:text>:</number:text>
      <number:seconds number:style="long"/>
    </number:time-style>
    <number:time-style style:name="N17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0">
      <number:minutes number:style="long"/>
      <number:text>:</number:text>
      <number:seconds number:style="long" number:decimal-places="1"/>
    </number:time-style>
    <number:number-style style:name="N18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38" number:language="zh" number:country="TW">
      <number:day/>
      <number:text>-</number:text>
      <number:month number:textual="true"/>
      <number:text>-</number:text>
      <number:year/>
    </number:date-style>
    <number:date-style style:name="N10139" number:language="zh" number:country="TW">
      <number:day/>
      <number:text>-</number:text>
      <number:month number:textual="true"/>
    </number:date-style>
    <number:date-style style:name="N10140" number:language="zh" number:country="TW">
      <number:month number:textual="true"/>
      <number:text>-</number:text>
      <number:year/>
    </number:date-style>
    <number:time-style style:name="N10141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2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 style:vertical-align="bottom"/>
      <style:text-properties fo:color="#000000" style:font-name="微軟正黑體" fo:font-family="微軟正黑體" style:font-family-generic="swiss" style:font-pitch="variable" fo:font-size="12pt" style:font-name-asian="微軟正黑體" style:font-family-asian="微軟正黑體" style:font-family-generic-asian="swiss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5" style:display-name="Accent 1 5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bold" style:font-name-asian="微軟正黑體1" style:font-family-asian="微軟正黑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Accent_20_2_20_6" style:display-name="Accent 2 6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bold" style:font-name-asian="微軟正黑體1" style:font-family-asian="微軟正黑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Accent_20_3_20_7" style:display-name="Accent 3 7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bold" style:font-name-asian="微軟正黑體1" style:font-family-asian="微軟正黑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bold" style:font-name-asian="微軟正黑體1" style:font-family-asian="微軟正黑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Bad_20_8" style:display-name="Bad 8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normal" style:font-name-asian="微軟正黑體1" style:font-family-asian="微軟正黑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rror_20_9" style:display-name="Error 9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bold" style:font-name-asian="微軟正黑體1" style:font-family-asian="微軟正黑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Footnote_20_10" style:display-name="Footnote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微軟正黑體1" fo:font-family="微軟正黑體" style:font-family-generic="swiss" fo:font-size="12pt" fo:font-style="italic" fo:text-shadow="none" style:text-underline-style="none" fo:font-weight="normal" style:font-name-asian="微軟正黑體1" style:font-family-asian="微軟正黑體" style:font-family-generic-asian="swiss" style:font-size-asian="12pt" style:font-style-asian="italic" style:font-weight-asian="normal" style:font-size-complex="12pt" style:font-style-complex="italic" style:font-weight-complex="normal"/>
    </style:style>
    <style:style style:name="Good_20_11" style:display-name="Good 11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normal" style:font-name-asian="微軟正黑體1" style:font-family-asian="微軟正黑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Heading_20_1_20_13" style:display-name="Heading 1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1" fo:font-family="微軟正黑體" style:font-family-generic="swiss" fo:font-size="18pt" fo:font-style="normal" fo:text-shadow="none" style:text-underline-style="none" fo:font-weight="bold" style:font-name-asian="微軟正黑體1" style:font-family-asian="微軟正黑體" style:font-family-generic-asian="swiss" style:font-size-asian="18pt" style:font-style-asian="normal" style:font-weight-asian="bold" style:font-size-complex="18pt" style:font-style-complex="normal" style:font-weight-complex="bold"/>
    </style:style>
    <style:style style:name="Heading_20_12" style:display-name="Heading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1" fo:font-family="微軟正黑體" style:font-family-generic="swiss" fo:font-size="24pt" fo:font-style="normal" fo:text-shadow="none" style:text-underline-style="none" fo:font-weight="bold" style:font-name-asian="微軟正黑體1" style:font-family-asian="微軟正黑體" style:font-family-generic-asian="swiss" style:font-size-asian="24pt" style:font-style-asian="normal" style:font-weight-asian="bold" style:font-size-complex="24pt" style:font-style-complex="normal" style:font-weight-complex="bold"/>
    </style:style>
    <style:style style:name="Heading_20_2_20_14" style:display-name="Heading 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bold" style:font-name-asian="微軟正黑體1" style:font-family-asian="微軟正黑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Hyperlink_20_15" style:display-name="Hyperlink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solid" style:text-underline-width="auto" style:text-underline-color="font-color" fo:font-weight="normal" style:font-name-asian="微軟正黑體1" style:font-family-asian="微軟正黑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Neutral_20_16" style:display-name="Neutral 16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normal" style:font-name-asian="微軟正黑體1" style:font-family-asian="微軟正黑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Note_20_17" style:display-name="Note 17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normal" style:font-name-asian="微軟正黑體1" style:font-family-asian="微軟正黑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Result_20_18" style:display-name="Result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1" fo:font-family="微軟正黑體" style:font-family-generic="swiss" fo:font-size="12pt" fo:font-style="italic" fo:text-shadow="none" style:text-underline-style="solid" style:text-underline-width="auto" style:text-underline-color="font-color" fo:font-weight="bold" style:font-name-asian="微軟正黑體1" style:font-family-asian="微軟正黑體" style:font-family-generic-asian="swiss" style:font-size-asian="12pt" style:font-style-asian="italic" style:font-weight-asian="bold" style:font-size-complex="12pt" style:font-style-complex="italic" style:font-weight-complex="bold"/>
    </style:style>
    <style:style style:name="Status_20_19" style:display-name="Status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normal" style:font-name-asian="微軟正黑體1" style:font-family-asian="微軟正黑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Text_20_20" style:display-name="Text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normal" style:font-name-asian="微軟正黑體1" style:font-family-asian="微軟正黑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Warning_20_21" style:display-name="Warning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微軟正黑體1" fo:font-family="微軟正黑體" style:font-family-generic="swiss" fo:font-size="12pt" fo:font-style="normal" fo:text-shadow="none" style:text-underline-style="none" fo:font-weight="normal" style:font-name-asian="微軟正黑體1" style:font-family-asian="微軟正黑體" style:font-family-generic-asian="swiss" style:font-size-asian="12pt" style:font-style-asian="normal" style:font-weight-asian="normal" style:font-size-complex="12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1.9cm" fo:margin-left="0.801cm" fo:margin-right="0.801cm" style:print-page-order="ttb" style:first-page-number="continue" style:scale-to="100%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portrait" fo:margin-top="1.9cm" fo:margin-bottom="1.9cm" fo:margin-left="0.801cm" fo:margin-right="0.801cm" style:print-page-order="ttb" style:first-page-number="continue" style:scale-to="100%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style:num-format="1" style:print-orientation="portrait" fo:margin-top="1.9cm" fo:margin-bottom="1.9cm" fo:margin-left="0.801cm" fo:margin-right="0.801cm" style:first-page-number="continue" style:scale-to="100%" style:table-centering="both" style:writing-mode="lr-tb"/>
      <style:header-style>
        <style:header-footer-properties fo:min-height="0.75cm" fo:margin-left="1.099cm" fo:margin-right="1.099cm" fo:margin-bottom="0cm"/>
      </style:header-style>
      <style:footer-style>
        <style:header-footer-properties fo:min-height="0.75cm" fo:margin-left="1.099cm" fo:margin-right="1.0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 style:data-style-name="N2" text:time-value="09:55:26.749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簽核流程" style:display-name="PageStyle_簽核流程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簽核流程_20__28_待訂_29_" style:display-name="PageStyle_簽核流程 (待訂)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簽核流程_20_1" style:display-name="PageStyle_簽核流程 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editing-cycles>6</meta:editing-cycles>
    <meta:print-date>2023-08-30T04:02:33</meta:print-date>
    <meta:creation-date>2020-02-20T08:06:18</meta:creation-date>
    <dc:date>2026-08-04T09:57:24.156000000</dc:date>
    <meta:editing-duration>PT12M12S</meta:editing-duration>
    <meta:generator>NDC_ODF_Application_Tools_/3.3.3$Windows_X86_64 LibreOffice_project/1e1e6a7b6182699804c71e64ce03ac02dcaacc3f</meta:generator>
    <meta:document-statistic meta:table-count="2" meta:cell-count="234" meta:object-count="0"/>
    <meta:user-defined meta:name="AppVersion">16.0300</meta:user-defined>
  </office:meta>
</office:document-meta>
</file>